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priklad_03"/><text:bookmark-start text:name="__RefHeading___priklad_03_1"/><text:bookmark-start text:name="priklad_03"/>Příklad 03<text:bookmark-end text:name="__RefHeading___priklad_03_1"/><text:bookmark-end text:name="priklad_03"/></text:h>
      <text:p text:style-name="Text_20_body">Elektronicky publikovaná textová monografie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DR</text:span></text:p>
          </table:table-cell>
          <table:table-cell office:value-type="string" table:style-name="tablecell"/>
          <table:table-cell office:value-type="string" table:style-name="tablecell">
            <text:p text:style-name="tablealignleft">—–nam-a22	i-450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1</text:span></text:p>
          </table:table-cell>
          <table:table-cell office:value-type="string" table:style-name="tablecell"/>
          <table:table-cell office:value-type="string" table:style-name="tablecell">
            <text:p text:style-name="tablealignleft">nkc20132484871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3</text:span></text:p>
          </table:table-cell>
          <table:table-cell office:value-type="string" table:style-name="tablecell"/>
          <table:table-cell office:value-type="string" table:style-name="tablecell">
            <text:p text:style-name="tablealignleft">CZ-PrN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5</text:span></text:p>
          </table:table-cell>
          <table:table-cell office:value-type="string" table:style-name="tablecell"/>
          <table:table-cell office:value-type="string" table:style-name="tablecell">
            <text:p text:style-name="tablealignleft">20140530174722.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6</text:span></text:p>
          </table:table-cell>
          <table:table-cell office:value-type="string" table:style-name="tablecell"/>
          <table:table-cell office:value-type="string" table:style-name="tablecell">
            <text:p text:style-name="tablealignleft">m—–o–d——–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7</text:span></text:p>
          </table:table-cell>
          <table:table-cell office:value-type="string" table:style-name="tablecell"/>
          <table:table-cell office:value-type="string" table:style-name="tablecell">
            <text:p text:style-name="tablealignleft">cr-cn-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8</text:span></text:p>
          </table:table-cell>
          <table:table-cell office:value-type="string" table:style-name="tablecell"/>
          <table:table-cell office:value-type="string" table:style-name="tablecell">
            <text:p text:style-name="tablealignleft">130826s2013—-xr—–eo001-0-cze–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15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cnb002484871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2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978-80-87439-08-1<text:span text:style-name="Strong_20_Emphasis">$q</text:span>(online ;<text:span text:style-name="Strong_20_Emphasis">$q</text:span>pdf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ABA001<text:span text:style-name="Strong_20_Emphasis">$b</text:span>cze<text:span text:style-name="Strong_20_Emphasis">$e</text:span>rd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1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cze<text:span text:style-name="Strong_20_Emphasis">$b</text:span>eng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72</text:span></text:p>
          </table:table-cell>
          <table:table-cell office:value-type="string" table:style-name="tablecell">
            <text:p text:style-name="tablealignleft">-7</text:p>
          </table:table-cell>
          <table:table-cell office:value-type="string" table:style-name="tablecell">
            <text:p text:style-name="tablealignleft"><text:span text:style-name="Strong_20_Emphasis">$a</text:span>36<text:span text:style-name="Strong_20_Emphasis">$x</text:span>Zajištění duševních a materiálních potřeb<text:span text:style-name="Strong_20_Emphasis">$2</text:span>Konspek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36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4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437.3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48.8:082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.034.2:08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1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Kotous, Jan,<text:span text:style-name="Strong_20_Emphasis">$d</text:span>1948-<text:span text:style-name="Strong_20_Emphasis">$7</text:span>jo0010032639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<text:span text:style-name="Strong_20_Emphasis">$a</text:span>Obecné otázky sociální politiky /<text:span text:style-name="Strong_20_Emphasis">$c</text:span>Jan Kotous, Gabriela Munková, Martin Štefko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64</text:span></text:p>
          </table:table-cell>
          <table:table-cell office:value-type="string" table:style-name="tablecell">
            <text:p text:style-name="tablealignleft">-1 </text:p>
          </table:table-cell>
          <table:table-cell office:value-type="string" table:style-name="tablecell">
            <text:p text:style-name="tablealignleft"><text:span text:style-name="Strong_20_Emphasis">$a</text:span>Praha :<text:span text:style-name="Strong_20_Emphasis">$b</text:span>Ústav státu a práva AV ČR,<text:span text:style-name="Strong_20_Emphasis">$c</text:span>2013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1 online zdroj (169 stran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text<text:span text:style-name="Strong_20_Emphasis">$b</text:span>txt<text:span text:style-name="Strong_20_Emphasis">$2</text:span>rdaconten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7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počítač<text:span text:style-name="Strong_20_Emphasis">$b</text:span>c<text:span text:style-name="Strong_20_Emphasis">$2</text:span>rdamedi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online zdroj<text:span text:style-name="Strong_20_Emphasis">$b</text:span>cr<text:span text:style-name="Strong_20_Emphasis">$2</text:span>rdacarrier</text:p>
          </table:table-cell>
        </table:table-row>
        <table:table-row>
          <table:table-cell office:value-type="string" table:style-name="tablecell">
            <text:p text:style-name="tablealignleft"><text:span text:style-name="Strong_20_Emphasis">49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Edice E-knihy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4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Obsahuje bibliografii, bibliografické odkazy a rejstří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4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Anglické resumé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left">07</text:p>
          </table:table-cell>
          <table:table-cell office:value-type="string" table:style-name="tablecell">
            <text:p text:style-name="tablealignleft"><text:span text:style-name="Strong_20_Emphasis">$a</text:span>sociální politika<text:span text:style-name="Strong_20_Emphasis">$7</text:span>ph116210<text:span text:style-name="Strong_20_Emphasis">$z</text:span>Evropa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left">07</text:p>
          </table:table-cell>
          <table:table-cell office:value-type="string" table:style-name="tablecell">
            <text:p text:style-name="tablealignleft"><text:span text:style-name="Strong_20_Emphasis">$a</text:span>sociální politika<text:span text:style-name="Strong_20_Emphasis">$7</text:span>ph116210<text:span text:style-name="Strong_20_Emphasis">$z</text:span>Česko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</text:p>
          </table:table-cell>
          <table:table-cell office:value-type="string" table:style-name="tablecell">
            <text:p text:style-name="tablealignleft"><text:span text:style-name="Strong_20_Emphasis">$a</text:span>kolektivní monografie<text:span text:style-name="Strong_20_Emphasis">$7</text:span>fd501537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</text:p>
          </table:table-cell>
          <table:table-cell office:value-type="string" table:style-name="tablecell">
            <text:p text:style-name="tablealignleft"><text:span text:style-name="Strong_20_Emphasis">$a</text:span>elektronické knihy<text:span text:style-name="Strong_20_Emphasis">$7</text:span>fd186907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Munková, Gabriela,<text:span text:style-name="Strong_20_Emphasis">$d</text:span>1948-<text:span text:style-name="Strong_20_Emphasis">$7</text:span>jo20010043864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Štefko, Martin,<text:span text:style-name="Strong_20_Emphasis">$d</text:span>1979-<text:span text:style-name="Strong_20_Emphasis">$7</text:span>mzk2007377639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830</text:span></text:p>
          </table:table-cell>
          <table:table-cell office:value-type="string" table:style-name="tablecell">
            <text:p text:style-name="tablealignleft">-0</text:p>
          </table:table-cell>
          <table:table-cell office:value-type="string" table:style-name="tablecell">
            <text:p text:style-name="tablealignleft"><text:span text:style-name="Strong_20_Emphasis">$a</text:span>Ediční řada Ústavu státu a práva AV ČR.<text:span text:style-name="Strong_20_Emphasis">$p</text:span>E-knihy</text:p>
          </table:table-cell>
        </table:table-row>
        <table:table-row>
          <table:table-cell office:value-type="string" table:style-name="tablecell">
            <text:p text:style-name="tablealignleft"><text:span text:style-name="Strong_20_Emphasis">859</text:span></text:p>
          </table:table-cell>
          <table:table-cell office:value-type="string" table:style-name="tablecell">
            <text:p text:style-name="tablealignleft">40</text:p>
          </table:table-cell>
          <table:table-cell office:value-type="string" table:style-name="tablecell">
            <text:p text:style-name="tablealignleft"><text:span text:style-name="Strong_20_Emphasis">$u</text:span><text:a xlink:type="simple" xlink:href="http://www.ilaw.cas.cz/data/files/epub/Obecne%20otazky%20socialni%20politiky.pdf" text:style-name="Internet_20_link" text:visited-style-name="Visited_20_Internet_20_Link">http://www.ilaw.cas.cz/data/files/epub/Obecne%20otazky%20socialni%20politiky.pdf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priklad_03</dc:title>
  </office:meta>
</office:document-meta>
</file>