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21"/><text:bookmark-start text:name="__RefHeading___priklad_21_1"/><text:bookmark-start text:name="priklad_21"/>Příklad 21<text:bookmark-end text:name="__RefHeading___priklad_21_1"/><text:bookmark-end text:name="priklad_2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—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bk195901507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50702133557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980117s1959—-xr—–e—–000-1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051458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q</text:span>(Brožov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BA001<text:span text:style-name="Strong_20_Emphasis">$b</text:span>cze<text:span text:style-name="Strong_20_Emphasis">$c</text:span>ULG001<text:span text:style-name="Strong_20_Emphasis">$d</text:span>ABA001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h</text:span>i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316.7<text:span text:style-name="Strong_20_Emphasis">$x</text:span>Sociologie kultury. Kulturní život<text:span text:style-name="Strong_20_Emphasis">$2</text:span>Konspekt<text:span text:style-name="Strong_20_Emphasis">$9</text:span>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16.7:32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2:316.3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001.83-027.22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2-051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29.15-051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16.64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450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:82-4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82.21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<text:span text:style-name="Strong_20_Emphasis">$a</text:span>Gramsci, Antonio,<text:span text:style-name="Strong_20_Emphasis">$d</text:span>1891-1937<text:span text:style-name="Strong_20_Emphasis">$7</text:span>jn20000602277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<text:span text:style-name="Strong_20_Emphasis">$a</text:span>Sešity z vězení /<text:span text:style-name="Strong_20_Emphasis">$c</text:span>Antonio Gramsci ; výbor z italských originálů: Antonio Gramsci, Letteratura e vita nazionale …, Risorgimento … a Gli intelletuali e 	l'organizzazione della cultura … uspořádali Jaroslav Pokorný a Mario Cervi ; přeložil a doslovem opatřil Jaroslav Pokorný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ydání 1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1 </text:p>
          </table:table-cell>
          <table:table-cell office:value-type="string" table:style-name="tablecell">
            <text:p text:style-name="tablealignleft"><text:span text:style-name="Strong_20_Emphasis">$a</text:span>Praha :<text:span text:style-name="Strong_20_Emphasis">$b</text:span>Československý spisovatel,<text:span text:style-name="Strong_20_Emphasis">$c</text:span>1959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43 stran ;<text:span text:style-name="Strong_20_Emphasis">$c</text:span>20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Otázky a názory ;<text:span text:style-name="Strong_20_Emphasis">$v</text:span>svazek 1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4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bsahuje bibliografické odkaz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00</text:span></text:p>
          </table:table-cell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<text:span text:style-name="Strong_20_Emphasis">$a</text:span>Gramsci, Antonio,<text:span text:style-name="Strong_20_Emphasis">$d</text:span>1891-1937<text:span text:style-name="Strong_20_Emphasis">$7</text:span>jn20000602277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politici<text:span text:style-name="Strong_20_Emphasis">$7</text:span>ph115781<text:span text:style-name="Strong_20_Emphasis">$z</text:span>Itálie<text:span text:style-name="Strong_20_Emphasis">$y</text:span>20. století 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komunisté<text:span text:style-name="Strong_20_Emphasis">$7</text:span>ph121772<text:span text:style-name="Strong_20_Emphasis">$z</text:span>Itálie<text:span text:style-name="Strong_20_Emphasis">$y</text:span>20. století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názory a postoje<text:span text:style-name="Strong_20_Emphasis">$7</text:span>ph137634<text:span text:style-name="Strong_20_Emphasis">$y</text:span>20. století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intelektuální život<text:span text:style-name="Strong_20_Emphasis">$7</text:span>ph137688<text:span text:style-name="Strong_20_Emphasis">$z</text:span>Itálie<text:span text:style-name="Strong_20_Emphasis">$y</text:span>20. století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kultura a politika<text:span text:style-name="Strong_20_Emphasis">$7</text:span>ph234811<text:span text:style-name="Strong_20_Emphasis">$z</text:span>Itálie<text:span text:style-name="Strong_20_Emphasis">$y</text:span>20. století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literatura a společnost<text:span text:style-name="Strong_20_Emphasis">$7</text:span>ph122371<text:span text:style-name="Strong_20_Emphasis">$z</text:span>Itálie<text:span text:style-name="Strong_20_Emphasis">$y</text:span>20. století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úvahy<text:span text:style-name="Strong_20_Emphasis">$7</text:span>fd134000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výbory<text:span text:style-name="Strong_20_Emphasis">$7</text:span>fd133853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Pokorný, Jaroslav,<text:span text:style-name="Strong_20_Emphasis">$d</text:span>1920-1983<text:span text:style-name="Strong_20_Emphasis">$7</text:span>jk01100058<text:span text:style-name="Strong_20_Emphasis">$4</text:span>edt<text:span text:style-name="Strong_20_Emphasis">$4</text:span>aft<text:span text:style-name="Strong_20_Emphasis">$4</text:span>tr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Cervi, Mario<text:span text:style-name="Strong_20_Emphasis">$7</text:span>pag2009527667<text:span text:style-name="Strong_20_Emphasis">$4</text:span>ed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<text:span text:style-name="Strong_20_Emphasis">$a</text:span>Gramsci, Antonio,<text:span text:style-name="Strong_20_Emphasis">$d</text:span>1891-1937.<text:span text:style-name="Strong_20_Emphasis">$t</text:span>Letteratura e vita nazionale.<text:span text:style-name="Strong_20_Emphasis">$l</text:span>Čes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<text:span text:style-name="Strong_20_Emphasis">$a</text:span>Gramsci, Antonio,<text:span text:style-name="Strong_20_Emphasis">$d</text:span>1891-1937.<text:span text:style-name="Strong_20_Emphasis">$t</text:span>Risorgimento.<text:span text:style-name="Strong_20_Emphasis">$l</text:span>Čes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<text:span text:style-name="Strong_20_Emphasis">$a</text:span>Gramsci, Antonio,<text:span text:style-name="Strong_20_Emphasis">$d</text:span>1891-1937.<text:span text:style-name="Strong_20_Emphasis">$t</text:span>Intelletuali e l'organizzazione della cultura.<text:span text:style-name="Strong_20_Emphasis">$l</text:span>Čes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0   </text:p>
          </table:table-cell>
          <table:table-cell office:value-type="string" table:style-name="tablecell">
            <text:p text:style-name="tablealignleft"><text:span text:style-name="Strong_20_Emphasis">$a</text:span>Otázky a názory (Československý spisovatel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21</dc:title>
  </office:meta>
</office:document-meta>
</file>