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_27"/><text:bookmark-start text:name="__RefHeading___priklad_27_1"/><text:bookmark-start text:name="priklad_27"/>Příklad 27<text:bookmark-end text:name="__RefHeading___priklad_27_1"/><text:bookmark-end text:name="priklad_27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DR</text:span></text:p>
          </table:table-cell>
          <table:table-cell office:value-type="string" table:style-name="tablecell"/>
          <table:table-cell office:value-type="string" table:style-name="tablecell">
            <text:p text:style-name="tablealignleft">—–nam-a22——i-45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1</text:span></text:p>
          </table:table-cell>
          <table:table-cell office:value-type="string" table:style-name="tablecell"/>
          <table:table-cell office:value-type="string" table:style-name="tablecell">
            <text:p text:style-name="tablealignleft">nkc20152731598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3</text:span></text:p>
          </table:table-cell>
          <table:table-cell office:value-type="string" table:style-name="tablecell"/>
          <table:table-cell office:value-type="string" table:style-name="tablecell">
            <text:p text:style-name="tablealignleft">CZ-PrN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5</text:span></text:p>
          </table:table-cell>
          <table:table-cell office:value-type="string" table:style-name="tablecell"/>
          <table:table-cell office:value-type="string" table:style-name="tablecell">
            <text:p text:style-name="tablealignleft">20151029084824.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7</text:span></text:p>
          </table:table-cell>
          <table:table-cell office:value-type="string" table:style-name="tablecell"/>
          <table:table-cell office:value-type="string" table:style-name="tablecell">
            <text:p text:style-name="tablealignleft">t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8</text:span></text:p>
          </table:table-cell>
          <table:table-cell office:value-type="string" table:style-name="tablecell"/>
          <table:table-cell office:value-type="string" table:style-name="tablecell">
            <text:p text:style-name="tablealignleft">150917s1937—-xr—–g-p—-000-0-cze–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1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cnb002731598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q</text:span>(Brožováno) :<text:span text:style-name="Strong_20_Emphasis">$c</text:span>Kč 6,4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ABA001<text:span text:style-name="Strong_20_Emphasis">$b</text:span>cze<text:span text:style-name="Strong_20_Emphasis">$e</text:span>r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 -7  </text:p>
          </table:table-cell>
          <table:table-cell office:value-type="string" table:style-name="tablecell">
            <text:p text:style-name="tablealignleft"><text:span text:style-name="Strong_20_Emphasis">$a</text:span>821.162.3<text:span text:style-name="Strong_20_Emphasis">$x</text:span>Čeština<text:span text:style-name="Strong_20_Emphasis">$2</text:span>Konspekt<text:span text:style-name="Strong_20_Emphasis">$9</text:span>11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 -7  </text:p>
          </table:table-cell>
          <table:table-cell office:value-type="string" table:style-name="tablecell">
            <text:p text:style-name="tablealignleft"><text:span text:style-name="Strong_20_Emphasis">$a</text:span>37.016Učební osnovy. Vyučovací předměty. Učebnice<text:span text:style-name="Strong_20_Emphasis">$2</text:span>Konspekt<text:span text:style-name="Strong_20_Emphasis">$9</text:span>22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821.162.3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81'35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75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Jandásek, Ladislav<text:span text:style-name="Strong_20_Emphasis">$7</text:span>jx20071205031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<text:span text:style-name="Strong_20_Emphasis">$a</text:span>Učebnice českého pravopisu /<text:span text:style-name="Strong_20_Emphasis">$c</text:span>odb. uč. L. Jandásek, prof. L. Jandáse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řetí vydání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 -1  </text:p>
          </table:table-cell>
          <table:table-cell office:value-type="string" table:style-name="tablecell">
            <text:p text:style-name="tablealignleft"><text:span text:style-name="Strong_20_Emphasis">$a</text:span>V Brně :<text:span text:style-name="Strong_20_Emphasis">$b</text:span>nákladem „Studia“, vyd. družstva prof. a učit. v Brně,<text:span text:style-name="Strong_20_Emphasis">$c</text:span>1937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86 stran ;<text:span text:style-name="Strong_20_Emphasis">$c</text:span>19 cm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<text:span text:style-name="Strong_20_Emphasis">$2</text:span>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b</text:span>nc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49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Studium : praktické příručky studijní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čeština<text:span text:style-name="Strong_20_Emphasis">$7</text:span>ph135292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pravopis<text:span text:style-name="Strong_20_Emphasis">$7</text:span>ph124564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 -7 </text:p>
          </table:table-cell>
          <table:table-cell office:value-type="string" table:style-name="tablecell">
            <text:p text:style-name="tablealignleft"><text:span text:style-name="Strong_20_Emphasis">$a</text:span>učebnice<text:span text:style-name="Strong_20_Emphasis">$7</text:span>fd133770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Jandásek, Leopold<text:span text:style-name="Strong_20_Emphasis">$7</text:span>jk01050870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830</text:span></text:p>
          </table:table-cell>
          <table:table-cell office:value-type="string" table:style-name="tablecell">
            <text:p text:style-name="tablealignleft"> -0  </text:p>
          </table:table-cell>
          <table:table-cell office:value-type="string" table:style-name="tablecell">
            <text:p text:style-name="tablealignleft"><text:span text:style-name="Strong_20_Emphasis">$a</text:span>Studium (Studium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928</text:span></text:p>
          </table:table-cell>
          <table:table-cell office:value-type="string" table:style-name="tablecell">
            <text:p text:style-name="tablealignleft"> 9  </text:p>
          </table:table-cell>
          <table:table-cell office:value-type="string" table:style-name="tablecell">
            <text:p text:style-name="tablealignleft"><text:span text:style-name="Strong_20_Emphasis">$a</text:span>Studium</text:p>
          </table:table-cell>
        </table:table-row>
      </table:table>
      <text:p text:style-name="Text_20_body">[v tomto případě přepíšeme do 245$c i profesní označení, a to kvůli rozlišení stejné podoby jména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_27</dc:title>
  </office:meta>
</office:document-meta>
</file>