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29"/><text:bookmark-start text:name="__RefHeading___priklad_29_1"/><text:bookmark-start text:name="priklad_29"/>Příklad 29<text:bookmark-end text:name="__RefHeading___priklad_29_1"/><text:bookmark-end text:name="priklad_29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——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5275331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60108075921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60119s2015—-xr-achje——000-0a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75331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87416-21-1<text:span text:style-name="Strong_20_Emphasis">$q</text:span>(váz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AB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94(437)<text:span text:style-name="Strong_20_Emphasis">$x</text:span>Dějiny Česka a Slovenska<text:span text:style-name="Strong_20_Emphasis">$2</text:span>Konspekt<text:span text:style-name="Strong_20_Emphasis">$9</text:span>8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29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-94-051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4(437.3)„17/18“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94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93.3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Dlask, Josef,<text:span text:style-name="Strong_20_Emphasis">$d</text:span>1782-1853<text:span text:style-name="Strong_20_Emphasis">$7</text:span>jk01022365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</text:p>
          </table:table-cell>
          <table:table-cell office:value-type="string" table:style-name="tablecell">
            <text:p text:style-name="tablealignleft"><text:span text:style-name="Strong_20_Emphasis">$a</text:span>Zápisky sedláka Josefa Dlaska :<text:span text:style-name="Strong_20_Emphasis">$b</text:span>měl jsem nestálé štěstí /<text:span text:style-name="Strong_20_Emphasis">$c</text:span>Alžběta Kulíšková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ání první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 -1</text:p>
          </table:table-cell>
          <table:table-cell office:value-type="string" table:style-name="tablecell">
            <text:p text:style-name="tablealignleft"><text:span text:style-name="Strong_20_Emphasis">$a</text:span>V Turnově :<text:span text:style-name="Strong_20_Emphasis">$b</text:span>Muzeum Českého ráje,<text:span text:style-name="Strong_20_Emphasis">$c</text:span>2015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284 stran :<text:span text:style-name="Strong_20_Emphasis">$b</text:span>ilustrace (některé barevné), portréty, faksimile, genealogické tabulky ;<text:span text:style-name="Strong_20_Emphasis">$c</text:span>24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„Editor: Alžběta Kulíšková“–Tiráž</text:p>
          </table:table-cell>
        </table:table-row>
        <table:table-row>
          <table:table-cell office:value-type="string" table:style-name="tablecell">
            <text:p text:style-name="tablealignleft"><text:span text:style-name="Strong_20_Emphasis">504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Obsahuje bibliografii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00</text:span></text:p>
          </table:table-cell>
          <table:table-cell office:value-type="string" table:style-name="tablecell">
            <text:p text:style-name="tablealignleft">17 </text:p>
          </table:table-cell>
          <table:table-cell office:value-type="string" table:style-name="tablecell">
            <text:p text:style-name="tablealignleft"><text:span text:style-name="Strong_20_Emphasis">$a</text:span>Dlask, Josef,<text:span text:style-name="Strong_20_Emphasis">$d</text:span>1782-1853<text:span text:style-name="Strong_20_Emphasis">$7</text:span>jk01022365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každodenní život<text:span text:style-name="Strong_20_Emphasis">$7</text:span>ph121555<text:span text:style-name="Strong_20_Emphasis">$z</text:span>Česko<text:span text:style-name="Strong_20_Emphasis">$y</text:span>18.-19. století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0</text:span></text:p>
          </table:table-cell>
          <table:table-cell office:value-type="string" table:style-name="tablecell">
            <text:p text:style-name="tablealignright">  07 </text:p>
          </table:table-cell>
          <table:table-cell office:value-type="string" table:style-name="tablecell">
            <text:p text:style-name="tablealignleft"><text:span text:style-name="Strong_20_Emphasis">$a</text:span>kronikáři<text:span text:style-name="Strong_20_Emphasis">$7</text:span>ph121968<text:span text:style-name="Strong_20_Emphasis">$z</text:span>Česko<text:span text:style-name="Strong_20_Emphasis">$y</text:span>18.-19. století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kroniky<text:span text:style-name="Strong_20_Emphasis">$7</text:span>fd132684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 -7 </text:p>
          </table:table-cell>
          <table:table-cell office:value-type="string" table:style-name="tablecell">
            <text:p text:style-name="tablealignleft"><text:span text:style-name="Strong_20_Emphasis">$a</text:span>paměti<text:span text:style-name="Strong_20_Emphasis">$7</text:span>fd132997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 1  </text:p>
          </table:table-cell>
          <table:table-cell office:value-type="string" table:style-name="tablecell">
            <text:p text:style-name="tablealignleft"><text:span text:style-name="Strong_20_Emphasis">$a</text:span>Kulíšková, Alžběta<text:span text:style-name="Strong_20_Emphasis">$7</text:span>xx0061312<text:span text:style-name="Strong_20_Emphasis">$4</text:span>ed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29</dc:title>
  </office:meta>
</office:document-meta>
</file>