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priklad_34"/><text:bookmark-start text:name="__RefHeading___priklad_34_1"/><text:bookmark-start text:name="priklad_34"/>Příklad 34<text:bookmark-end text:name="__RefHeading___priklad_34_1"/><text:bookmark-end text:name="priklad_34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DR</text:span></text:p>
          </table:table-cell>
          <table:table-cell office:value-type="string" table:style-name="tablecell"/>
          <table:table-cell office:value-type="string" table:style-name="tablecell">
            <text:p text:style-name="tablealignleft">—–nam-a22——i-450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1</text:span></text:p>
          </table:table-cell>
          <table:table-cell office:value-type="string" table:style-name="tablecell"/>
          <table:table-cell office:value-type="string" table:style-name="tablecell">
            <text:p text:style-name="tablealignleft">nkc2008179927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3</text:span></text:p>
          </table:table-cell>
          <table:table-cell office:value-type="string" table:style-name="tablecell"/>
          <table:table-cell office:value-type="string" table:style-name="tablecell">
            <text:p text:style-name="tablealignleft">CZ-PrN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5</text:span></text:p>
          </table:table-cell>
          <table:table-cell office:value-type="string" table:style-name="tablecell"/>
          <table:table-cell office:value-type="string" table:style-name="tablecell">
            <text:p text:style-name="tablealignleft">20160621143032.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7</text:span></text:p>
          </table:table-cell>
          <table:table-cell office:value-type="string" table:style-name="tablecell"/>
          <table:table-cell office:value-type="string" table:style-name="tablecell">
            <text:p text:style-name="tablealignleft">t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8</text:span></text:p>
          </table:table-cell>
          <table:table-cell office:value-type="string" table:style-name="tablecell"/>
          <table:table-cell office:value-type="string" table:style-name="tablecell">
            <text:p text:style-name="tablealignleft">080407s2008—-xr—–g——000-p-cze–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15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cnb00179927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2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978-80-86573-18-2<text:span text:style-name="Strong_20_Emphasis">$q</text:span>(vázáno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OLA001<text:span text:style-name="Strong_20_Emphasis">$b</text:span>cze<text:span text:style-name="Strong_20_Emphasis">$d</text:span>ABA001<text:span text:style-name="Strong_20_Emphasis">$e</text:span>rd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1</text:span></text:p>
          </table:table-cell>
          <table:table-cell office:value-type="string" table:style-name="tablecell">
            <text:p text:style-name="tablealignleft">1  </text:p>
          </table:table-cell>
          <table:table-cell office:value-type="string" table:style-name="tablecell">
            <text:p text:style-name="tablealignleft"><text:span text:style-name="Strong_20_Emphasis">$a</text:span>cze<text:span text:style-name="Strong_20_Emphasis">$a</text:span>eng<text:span text:style-name="Strong_20_Emphasis">$h</text:span>eng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72</text:span></text:p>
          </table:table-cell>
          <table:table-cell office:value-type="string" table:style-name="tablecell">
            <text:p text:style-name="tablealignleft"> -7 </text:p>
          </table:table-cell>
          <table:table-cell office:value-type="string" table:style-name="tablecell">
            <text:p text:style-name="tablealignleft"><text:span text:style-name="Strong_20_Emphasis">$a</text:span>821.111-1<text:span text:style-name="Strong_20_Emphasis">$x</text:span>Anglická poezie, anglicky psaná<text:span text:style-name="Strong_20_Emphasis">$2</text:span>Konspekt<text:span text:style-name="Strong_20_Emphasis">$9</text:span>2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821.111-1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:82-14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.027)=030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1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Shakespeare, William,<text:span text:style-name="Strong_20_Emphasis">$d</text:span>1564-1616<text:span text:style-name="Strong_20_Emphasis">$7</text:span>jn19981002129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<text:span text:style-name="Strong_20_Emphasis">$a</text:span>Sonety =<text:span text:style-name="Strong_20_Emphasis">$b</text:span>Sonnets ; Milenčin nářek = A lover's complaint /<text:span text:style-name="Strong_20_Emphasis">$c</text:span>William Shakespeare ; přeložil Jiří Jose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6</text:span></text:p>
          </table:table-cell>
          <table:table-cell office:value-type="string" table:style-name="tablecell">
            <text:p text:style-name="tablealignleft">14 </text:p>
          </table:table-cell>
          <table:table-cell office:value-type="string" table:style-name="tablecell">
            <text:p text:style-name="tablealignleft"><text:span text:style-name="Strong_20_Emphasis">$a</text:span>William Shakespeare's Sonnet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5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1. vydání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64</text:span></text:p>
          </table:table-cell>
          <table:table-cell office:value-type="string" table:style-name="tablecell">
            <text:p text:style-name="tablealignleft">-1 </text:p>
          </table:table-cell>
          <table:table-cell office:value-type="string" table:style-name="tablecell">
            <text:p text:style-name="tablealignleft"><text:span text:style-name="Strong_20_Emphasis">$a</text:span>Praha :<text:span text:style-name="Strong_20_Emphasis">$b</text:span>Romeo,<text:span text:style-name="Strong_20_Emphasis">$c</text:span>2008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219 stran ;<text:span text:style-name="Strong_20_Emphasis">$c</text:span>22 cm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text<text:span text:style-name="Strong_20_Emphasis">$b</text:span>txt<text:span text:style-name="Strong_20_Emphasis">$2</text:span>rdaconten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7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bez média<text:span text:style-name="Strong_20_Emphasis">$b</text:span>n<text:span text:style-name="Strong_20_Emphasis">$2</text:span>rdamedi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8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svazek<text:span text:style-name="Strong_20_Emphasis">$b</text:span>nc<text:span text:style-name="Strong_20_Emphasis">$2</text:span>rdacarrier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4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Obsahuje bibliografii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4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Souběžný anglický tex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   </text:p>
          </table:table-cell>
          <table:table-cell office:value-type="string" table:style-name="tablecell">
            <text:p text:style-name="tablealignleft"><text:span text:style-name="Strong_20_Emphasis">$a</text:span>anglická poezie<text:span text:style-name="Strong_20_Emphasis">$7</text:span>fd131807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 -7  </text:p>
          </table:table-cell>
          <table:table-cell office:value-type="string" table:style-name="tablecell">
            <text:p text:style-name="tablealignleft"><text:span text:style-name="Strong_20_Emphasis">$a</text:span>lyrická poezie<text:span text:style-name="Strong_20_Emphasis">$7</text:span>fd132781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 -7  </text:p>
          </table:table-cell>
          <table:table-cell office:value-type="string" table:style-name="tablecell">
            <text:p text:style-name="tablealignleft"><text:span text:style-name="Strong_20_Emphasis">$a</text:span>dvojjazyčná vydání<text:span text:style-name="Strong_20_Emphasis">$7</text:span>fd194533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Josek, Jiří,<text:span text:style-name="Strong_20_Emphasis">$d</text:span>1950-<text:span text:style-name="Strong_20_Emphasis">$7</text:span>jo2001100420<text:span text:style-name="Strong_20_Emphasis">$4</text:span>trl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2 </text:p>
          </table:table-cell>
          <table:table-cell office:value-type="string" table:style-name="tablecell">
            <text:p text:style-name="tablealignleft"><text:span text:style-name="Strong_20_Emphasis">$a</text:span>Shakespeare, William,<text:span text:style-name="Strong_20_Emphasis">$d</text:span>1564-1616.<text:span text:style-name="Strong_20_Emphasis">$t</text:span>Sonnets<text:span text:style-name="Strong_20_Emphasis">$7</text:span>aun2006373461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2 </text:p>
          </table:table-cell>
          <table:table-cell office:value-type="string" table:style-name="tablecell">
            <text:p text:style-name="tablealignleft"><text:span text:style-name="Strong_20_Emphasis">$a</text:span>Shakespeare, William,<text:span text:style-name="Strong_20_Emphasis">$d</text:span>1564-1616.<text:span text:style-name="Strong_20_Emphasis">$t</text:span>Sonnets.<text:span text:style-name="Strong_20_Emphasis">$l</text:span>Česky<text:span text:style-name="Strong_20_Emphasis">$7</text:span>aun2006373462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2 </text:p>
          </table:table-cell>
          <table:table-cell office:value-type="string" table:style-name="tablecell">
            <text:p text:style-name="tablealignleft"><text:span text:style-name="Strong_20_Emphasis">$a</text:span>Shakespeare, William,<text:span text:style-name="Strong_20_Emphasis">$d</text:span>1564-1616.<text:span text:style-name="Strong_20_Emphasis">$t</text:span>Lover's complaint<text:span text:style-name="Strong_20_Emphasis">$7</text:span>aun2015891033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2</text:p>
          </table:table-cell>
          <table:table-cell office:value-type="string" table:style-name="tablecell">
            <text:p text:style-name="tablealignleft"><text:span text:style-name="Strong_20_Emphasis">$a</text:span>Shakespeare, William,<text:span text:style-name="Strong_20_Emphasis">$d</text:span>1564-1616.<text:span text:style-name="Strong_20_Emphasis">$t</text:span>Lover's complaint.<text:span text:style-name="Strong_20_Emphasis">$l</text:span>Česky<text:span text:style-name="Strong_20_Emphasis">$7</text:span>aun2008457251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40</text:span></text:p>
          </table:table-cell>
          <table:table-cell office:value-type="string" table:style-name="tablecell">
            <text:p text:style-name="tablealignleft"> 02 </text:p>
          </table:table-cell>
          <table:table-cell office:value-type="string" table:style-name="tablecell">
            <text:p text:style-name="tablealignleft"><text:span text:style-name="Strong_20_Emphasis">$a</text:span>Milenčin nářek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priklad_34</dc:title>
  </office:meta>
</office:document-meta>
</file>