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bbe9ef9c58fa4951c828511dac617d3.jpg"/>
  <manifest:file-entry manifest:media-type="image/jpeg" manifest:full-path="Pictures/4bb3619359d3f0adaa140d7729074060.jpg"/>
  <manifest:file-entry manifest:media-type="image/jpeg" manifest:full-path="Pictures/a39f6bc8dc94b816610b0144b8b82d30.jpg"/>
  <manifest:file-entry manifest:media-type="image/jpeg" manifest:full-path="Pictures/cf0fb56922d45f58aac1d8b12ead8e13.jpg"/>
  <manifest:file-entry manifest:media-type="image/jpeg" manifest:full-path="Pictures/9a6e6dce200b6fe1626e3e897d102ae8.jpg"/>
  <manifest:file-entry manifest:media-type="image/jpeg" manifest:full-path="Pictures/bc24cca5f8edb550c1130fec6f5068b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dk:citovani"/><text:bookmark-start text:name="__RefHeading___citovani_1"/><text:bookmark-start text:name="citovani"/>Citování<text:bookmark-end text:name="__RefHeading___citovani_1"/><text:bookmark-end text:name="citovani"/></text:h>
      <text:h text:style-name="Heading_20_2" text:outline-level="2"><text:bookmark-start text:name="__RefHeading___mohu_ziskat_citaci_konkretniho_dila_z_ndk_2"/><text:bookmark-start text:name="mohu_ziskat_citaci_konkretniho_dila_z_ndk"/>Mohu získat citaci konkrétního díla z NDK?<text:bookmark-end text:name="__RefHeading___mohu_ziskat_citaci_konkretniho_dila_z_ndk_2"/><text:bookmark-end text:name="mohu_ziskat_citaci_konkretniho_dila_z_ndk"/></text:h>
      <text:p text:style-name="Text_20_body">U všech dokumentů, které jsou součástí digitální knihovny, si můžete vytvořit citaci a to kliknutím na ikonu <draw:frame draw:style-name="media" draw:name="NDK - ikona citace Legend" text:anchor-type="as-char" draw:z-index="0" svg:width="0.68791666666667cm"><draw:text-box><text:p text:style-name="legendcenter"><draw:frame draw:style-name="media" draw:name="NDK - ikona citace" text:anchor-type="as-char" draw:z-index="0" svg:width="0.68791666666667cm" svg:height="0.50270833333333cm"><draw:image xlink:href="Pictures/2bbe9ef9c58fa4951c828511dac617d3.jpg" xlink:type="simple" xlink:show="embed" xlink:actuate="onLoad"/></draw:frame>NDK - ikona citace</text:p></draw:text-box></draw:frame>. Tuto ikonu najdete při prohlížení konkrétního dokumentu vždy v pravém horním rohu pod navigační lištou. </text:p>
      <text:p text:style-name="Text_20_body">Získání citace u veřejného díla:
<draw:frame draw:style-name="media" draw:name="NDK - citace u veřejného díla Legend" text:anchor-type="as-char" draw:z-index="0" svg:width="16.324791666667cm"><draw:text-box><text:p text:style-name="legendcenter"><draw:frame draw:style-name="media" draw:name="NDK - citace u veřejného díla" text:anchor-type="as-char" draw:z-index="1" svg:width="16.324791666667cm" svg:height="9.8689583333333cm"><draw:image xlink:href="Pictures/4bb3619359d3f0adaa140d7729074060.jpg" xlink:type="simple" xlink:show="embed" xlink:actuate="onLoad"/></draw:frame>NDK - citace u veřejného díla</text:p></draw:text-box></draw:frame></text:p>
      <text:p text:style-name="Text_20_body">Získání citace u díla nedostupného na trhu:
<draw:frame draw:style-name="media" draw:name="NDK - citace u díla nedostupného na trhu Legend" text:anchor-type="as-char" draw:z-index="0" svg:width="18.388541666667cm" style:rel-width="100%"><draw:text-box><text:p text:style-name="legendcenter"><draw:frame draw:style-name="media" draw:name="NDK - citace u díla nedostupného na trhu" text:anchor-type="as-char" draw:z-index="2" svg:width="18.388541666667cm" style:rel-width="100%" svg:height="7.6464583333333cm" style:rel-height="scale"><draw:image xlink:href="Pictures/a39f6bc8dc94b816610b0144b8b82d30.jpg" xlink:type="simple" xlink:show="embed" xlink:actuate="onLoad"/></draw:frame>NDK - citace u díla nedostupného na trhu</text:p></draw:text-box></draw:frame></text:p>
      <text:p text:style-name="Text_20_body">Získání citace u neveřejného díla:
<draw:frame draw:style-name="media" draw:name="NDK - citace u neveřejného díla Legend" text:anchor-type="as-char" draw:z-index="0" svg:width="19.420416666667cm" style:rel-width="100%"><draw:text-box><text:p text:style-name="legendcenter"><draw:frame draw:style-name="media" draw:name="NDK - citace u neveřejného díla" text:anchor-type="as-char" draw:z-index="3" svg:width="19.420416666667cm" style:rel-width="100%" svg:height="11.138958333333cm" style:rel-height="scale"><draw:image xlink:href="Pictures/cf0fb56922d45f58aac1d8b12ead8e13.jpg" xlink:type="simple" xlink:show="embed" xlink:actuate="onLoad"/></draw:frame>NDK - citace u neveřejného díla</text:p></draw:text-box></draw:frame></text:p>
      <text:p text:style-name="Text_20_body"><text:line-break/></text:p>
      <text:h text:style-name="Heading_20_3" text:outline-level="3"><text:bookmark-start text:name="__RefHeading___citace_knihy_vytisku_novin_stranky_3"/><text:bookmark-start text:name="citace_knihy_vytisku_novin_stranky"/>Citace knihy, výtisku novin, stránky...<text:bookmark-end text:name="__RefHeading___citace_knihy_vytisku_novin_stranky_3"/><text:bookmark-end text:name="citace_knihy_vytisku_novin_stranky"/></text:h>
      <text:p text:style-name="Text_20_body">Citace může mít několik úrovní podle toho, zda ji tvoříte pro knihu, periodikum atd.</text:p>
      <text:p text:style-name="Text_20_body">Např. pro periodika (noviny, časopisy) nabízí NDK vygenerování citace konkrétní prohlížené strany, prohlíženého výtisku periodika, celého ročníku periodika nebo obecně periodika jako celku. Nabídka závisí na tom, v jaké úrovni periodika se pohybujete.</text:p>
      <text:p text:style-name="Text_20_body">Nabídka pro citaci knihy:</text:p>
      <text:p text:style-name="Text_20_body"><draw:frame draw:style-name="media" draw:name="NDK - možnosti citace u knihy Legend" text:anchor-type="as-char" draw:z-index="0" svg:width="19.314583333333cm" style:rel-width="100%"><draw:text-box><text:p text:style-name="legendcenter"><draw:frame draw:style-name="media" draw:name="NDK - možnosti citace u knihy" text:anchor-type="as-char" draw:z-index="4" svg:width="19.314583333333cm" style:rel-width="100%" svg:height="5.1064583333333cm" style:rel-height="scale"><draw:image xlink:href="Pictures/9a6e6dce200b6fe1626e3e897d102ae8.jpg" xlink:type="simple" xlink:show="embed" xlink:actuate="onLoad"/></draw:frame>NDK - možnosti citace u knihy</text:p></draw:text-box></draw:frame></text:p>
      <text:p text:style-name="Text_20_body">Nabídka pro citaci noviny nebo časopisů:</text:p>
      <text:p text:style-name="Text_20_body"><draw:frame draw:style-name="media" draw:name="NDK - možnosti citace u periodika Legend" text:anchor-type="as-char" draw:z-index="0" svg:width="19.20875cm" style:rel-width="100%"><draw:text-box><text:p text:style-name="legendcenter"><draw:frame draw:style-name="media" draw:name="NDK - možnosti citace u periodika" text:anchor-type="as-char" draw:z-index="5" svg:width="19.20875cm" style:rel-width="100%" svg:height="5.23875cm" style:rel-height="scale"><draw:image xlink:href="Pictures/bc24cca5f8edb550c1130fec6f5068bd.jpg" xlink:type="simple" xlink:show="embed" xlink:actuate="onLoad"/></draw:frame>NDK - možnosti citace u periodika</text:p></draw:text-box></draw:frame>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Citaci jsou tvořené</text:span> podle n<text:span text:style-name="Strong_20_Emphasis">ormy ČSN ISO 690</text:span> a jsou generovány <text:span text:style-name="Strong_20_Emphasis">automaticky</text:span>. </text:p><text:p text:style-name="Text_20_body"><text:span text:style-name="Strong_20_Emphasis">Před použitím je vhodné vygenerovanou citaci zkontrolovat</text:span>, např. zda v ní nechybí nějaký údaj, který do citace patří.</text:p></table:table-cell></table:table-row></table:table></draw:text-box></draw:frame><text:line-break/>
<text:line-break/></text:p>
      <text:h text:style-name="Heading_20_2" text:outline-level="2"><text:bookmark-start text:name="__RefHeading___je_mozne_prubezne_v_ndk_ukladat_citace_prohlizenych_del_4"/><text:bookmark-start text:name="je_mozne_prubezne_v_ndk_ukladat_citace_prohlizenych_del"/>Je možné průběžně v NDK ukládat citace prohlížených děl?<text:bookmark-end text:name="__RefHeading___je_mozne_prubezne_v_ndk_ukladat_citace_prohlizenych_del_4"/><text:bookmark-end text:name="je_mozne_prubezne_v_ndk_ukladat_citace_prohlizenych_del"/></text:h>
      <text:p text:style-name="Text_20_body">Ne, NDK podobnou službu aktuálně nenabízí. Citace jednotlivých děl, která jsou pro vás důležitá, je potřeba průběžně vytvářet a ukládat např. do textového souboru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dk:citovani</dc:title>
  </office:meta>
</office:document-meta>
</file>