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28dfd14a31e58b390e99bb39ef5585.jpg"/>
  <manifest:file-entry manifest:media-type="image/jpeg" manifest:full-path="Pictures/4e0a4d744f8b4d097724e8a4b546f21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dila_nedostupna_na_trhu"/><text:bookmark-start text:name="__RefHeading___dila_nedostupna_na_trhu_dnnt_1"/><text:bookmark-start text:name="dila_nedostupna_na_trhu_dnnt"/>Díla nedostupná na trhu (DNNT)<text:bookmark-end text:name="__RefHeading___dila_nedostupna_na_trhu_dnnt_1"/><text:bookmark-end text:name="dila_nedostupna_na_trhu_dnnt"/></text:h>
      <text:h text:style-name="Heading_20_2" text:outline-level="2"><text:bookmark-start text:name="__RefHeading___kdo_muze_v_ndk_vyuzivat_dila_nedostupna_na_trhu_2"/><text:bookmark-start text:name="kdo_muze_v_ndk_vyuzivat_dila_nedostupna_na_trhu"/>Kdo může v NDK využívat díla nedostupná na trhu?<text:bookmark-end text:name="__RefHeading___kdo_muze_v_ndk_vyuzivat_dila_nedostupna_na_trhu_2"/><text:bookmark-end text:name="kdo_muze_v_ndk_vyuzivat_dila_nedostupna_na_trhu"/></text:h>
      <text:p text:style-name="Text_20_body">Díla nedostupná na trhu mohou v NDK <text:span text:style-name="Strong_20_Emphasis">zdarma</text:span> využívat <text:span text:style-name="Strong_20_Emphasis">registrovaní uživatelé knihoven, které uzavřely s NK ČR příslušnou smlouvu</text:span>. <text:a xlink:type="simple" xlink:href="https://ndk.cz/knihinst" text:style-name="Internet_20_link" text:visited-style-name="Visited_20_Internet_20_Link">Přehled knihoven</text:a> s přístupem k dílům nedostupným na trhu v NDK.</text:p>
      <text:p text:style-name="Text_20_body">Pro využití vzdáleného dálkového přístup je nutné se do NDK <text:a xlink:type="simple" xlink:href="https://prirucka.osvobozena-knihovna.cz/ndk/jak_se_prihlasim" text:style-name="Internet_20_link" text:visited-style-name="Visited_20_Internet_20_Link">přihlásit účtem</text:a> vaší instituce (knihovní účet / identity NDK). </text:p>
      <text:p text:style-name="Text_20_body">Při přístup z terminálů ve vaší knihovně nebude přihlášení do NDK nutné. Zpřístupňování děl nedostupných na trhu prostřednictvím terminálů v knihovnách začalo probíhat koncem roku 2021. V <text:a xlink:type="simple" xlink:href="https://ndk.cz/knihinst" text:style-name="Internet_20_link" text:visited-style-name="Visited_20_Internet_20_Link">přehledu knihoven</text:a> je ve sloupci Terminálový přístup uveden aktuální stav platný v jednotlivých knihovnách.</text:p>
      <text:p text:style-name="Text_20_body"><draw:frame draw:style-name="media" draw:name="0" text:anchor-type="as-char" draw:z-index="0" svg:width="21.166666666667cm" style:rel-width="100%" svg:height="12.761022229262cm" style:rel-height="scale"><draw:image xlink:href="Pictures/ac28dfd14a31e58b390e99bb39ef5585.jpg" xlink:type="simple" xlink:show="embed" xlink:actuate="onLoad"/></draw:frame></text:p>
      <text:p text:style-name="Text_20_body"><text:line-break/></text:p>
      <text:h text:style-name="Heading_20_2" text:outline-level="2"><text:bookmark-start text:name="__RefHeading___jak_se_chovat_k_dilu_nedostupnemu_na_trhu_3"/><text:bookmark-start text:name="jak_se_chovat_k_dilu_nedostupnemu_na_trhu"/>Jak se chovat k dílu nedostupnému na trhu<text:bookmark-end text:name="__RefHeading___jak_se_chovat_k_dilu_nedostupnemu_na_trhu_3"/><text:bookmark-end text:name="jak_se_chovat_k_dilu_nedostupnemu_na_trhu"/></text:h>
      <text:p text:style-name="Text_20_body">Pro využití děl nedostupných na trhu platí speciální podmínky.</text:p>
      <text:list text:style-name="List_20_1" text:continue-numbering="false">
        <text:list-item>
          <text:p text:style-name="LastListParagraph_List_20_1_Content_First"> Všechna <text:span text:style-name="Strong_20_Emphasis">díla nedostupná na trhu je možné</text:span> v NDK <text:span text:style-name="Strong_20_Emphasis">pouze číst. Tisk ani jakákoliv forma ukládání nebo dalšího sdílení díla není povoleno. 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Zobrazené dílo je vždy označeno speciálním pruhem</text:span>, který obsahuje i kódovanou identifikaci uživatele a instituce, k níž uživatel přísluší a aktuální datum.</text:p>
        </text:list-item>
      </text:list>
      <text:p text:style-name="Text_20_body"><draw:frame draw:style-name="media" draw:name="1" text:anchor-type="as-char" draw:z-index="1" svg:width="21.166666666667cm" style:rel-width="100%" svg:height="8.9636617749825cm" style:rel-height="scale"><draw:image xlink:href="Pictures/4e0a4d744f8b4d097724e8a4b546f216.jpg" xlink:type="simple" xlink:show="embed" xlink:actuate="onLoad"/></draw:frame>
<text:span text:style-name="Emphasis">(u ukázky je záměrně snížena čitelnost textu)</text:span></text:p>
      <text:list text:style-name="List_20_1" text:continue-numbering="false">
        <text:list-item>
          <text:p text:style-name="List_20_1_Content_First"> Při prohlížení díla nedostupného na trhu se ukládá identifikace konkrétního zobrazeného dokumentu (jeho název, autor), identifikace uživatele (jeho ID včetně instituce, z níž pochází) a  také datum a čas. Tyto informace se zaznamenávají pro každou prohlíženou stránku, která patří do dokumentu v režimu děl nedostupných na trhu a uchovávají se po dobu 1 roku. </text:p>
        </text:list-item>
        <text:list-item>
          <text:p text:style-name="List_20_1_Content_Last"> Krátkodobě se formou logů uchovávají údaje o vyhledávání, tj. co konkrétně se v plných textech NDK hledalo.</text:p>
        </text:list-item>
      </text:list>
      <text:p text:style-name="Text_20_body">Tento režim platí při přístupu z terminálů knihovny i prostřednictvím dálkového přístupu.</text:p>
      <text:h text:style-name="Heading_20_2" text:outline-level="2"><text:bookmark-start text:name="__RefHeading___proc_nejsou_nektere_dokumenty_zarazeny_mezi_dnnt_4"/><text:bookmark-start text:name="proc_nejsou_nektere_dokumenty_zarazeny_mezi_dnnt"/>Proč nejsou některé dokumenty zařazeny mezi DNNT<text:bookmark-end text:name="__RefHeading___proc_nejsou_nektere_dokumenty_zarazeny_mezi_dnnt_4"/><text:bookmark-end text:name="proc_nejsou_nektere_dokumenty_zarazeny_mezi_dnnt"/></text:h>
      <text:p text:style-name="Text_20_body">Možnosti přístupu k digitalizovanému dílu vycházejí z platného autorského zákona. </text:p>
      <text:p text:style-name="Text_20_body">Na jeho základě mohou knihovny volně zpřístupňovat digitální podobu děl, u kterých již vypršela majetková autorská práva. </text:p>
      <text:p text:style-name="Text_20_body">Digitalizovaná díla, která jsou dosud předmětem majetkových autorských práv, je možné zveřejnit v režimu děl nedostupných na trhu (DNNT) pro čtení online prostřednictvím vzdáleného přístupu nebo na terminálech v knihovnách na základě kolektivních smluv uzavřených mezi NK ČR a kolektivními správci DILIA a OOA-S. </text:p>
      <text:p text:style-name="Text_20_body">Tyto smlouvy určují několik podmínek, které musí být splněny, aby dílo mohlo být zpřístupněno v režimu děl nedostupných na trhu. Mezi zmíněné podmínky patří např. to, že se režim DNNT vztahuje na díla vydaná do určitého roku vydání, dané dílo není vydáváno v opakovaně (tj. v nových vydáních), není v komerční distribuci (ať již v podobě tištěné nebo elektronické), musí být po dobu šesti měsíců uveřejněno v Seznamu děl nedostupných na trhu. Z tohoto důvodu bohužel není možné v režimu DNNT zpřístupnit vše, co již bylo digitalizován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dila_nedostupna_na_trhu</dc:title>
  </office:meta>
</office:document-meta>
</file>