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izeni:katalog_praci"/><text:bookmark-start text:name="__RefHeading___katalog_praci_1"/><text:bookmark-start text:name="katalog_praci"/>Katalog prací<text:bookmark-end text:name="__RefHeading___katalog_praci_1"/><text:bookmark-end text:name="katalog_praci"/></text:h>
      <text:p text:style-name="Text_20_body"><text:a xlink:type="simple" xlink:href="https://ipk.nkp.cz/legislativa/01_LegPod/katalog-praci/katalog-praci" text:style-name="Internet_20_link" text:visited-style-name="Visited_20_Internet_20_Link">Katalog prací (portál Informace pro knihovny)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rizeni:katalog_praci</dc:title>
  </office:meta>
</office:document-meta>
</file>