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d7414fee35e173dda6310331261e8e3.jpg"/>
  <manifest:file-entry manifest:media-type="image/jpeg" manifest:full-path="Pictures/7d0bc50b312a41f547042fea218e20bd.jpg"/>
  <manifest:file-entry manifest:media-type="image/jpeg" manifest:full-path="Pictures/3ba3f6dd952de1ae62bec00df5c76de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izeni:statistika"/><text:bookmark-start text:name="__RefHeading___statistika_a_vyrocni_zprava_1"/><text:bookmark-start text:name="statistika_a_vyrocni_zprava"/>11. Statistika a výroční zpráva<text:bookmark-end text:name="__RefHeading___statistika_a_vyrocni_zprava_1"/><text:bookmark-end text:name="statistika_a_vyrocni_zprava"/></text:h>
      <text:p text:style-name="Text_20_body">V kapitole se seznámíte s povinností zpracovávat statistky a dozvíte se, jaké nástroje k tomu můžete použít.</text:p>
      <text:p text:style-name="Text_20_body"><text:span text:style-name="Strong_20_Emphasis">Hlavní body kapitoly</text:span></text:p>
      <text:list text:style-name="List_20_1" text:continue-numbering="false">
        <text:list-item>
          <text:p text:style-name="List_20_1_Content_First"> Statistika knihoven</text:p>
        </text:list-item>
        <text:list-item>
          <text:p text:style-name="List_20_1_Content"> Deník knihovny a FAQ</text:p>
        </text:list-item>
        <text:list-item>
          <text:p text:style-name="List_20_1_Content"> STAT-EXCEL</text:p>
        </text:list-item>
        <text:list-item>
          <text:p text:style-name="List_20_1_Content"> Benchmarking knihoven</text:p>
        </text:list-item>
        <text:list-item>
          <text:p text:style-name="List_20_1_Content_Last"> Výroční zpráva</text:p>
        </text:list-item>
      </text:list>
      <text:p text:style-name="Text_20_body"><text:span text:style-name="Strong_20_Emphasis">Klíčová slova</text:span></text:p>
      <text:p text:style-name="Text_20_body">Statistika, Deník knihovny, benchmarking knihoven, Kult (MK)12-01, výroční zpráva.</text:p>
      <text:p text:style-name="Horizontal_20_Line"/>
      <text:h text:style-name="Heading_20_2" text:outline-level="2"><text:bookmark-start text:name="__RefHeading___statistika_2"/><text:bookmark-start text:name="statistika"/>Statistika<text:bookmark-end text:name="__RefHeading___statistika_2"/><text:bookmark-end text:name="statistika"/></text:h>
      <text:h text:style-name="Heading_20_3" text:outline-level="3"><text:bookmark-start text:name="__RefHeading___program_statistickych_zjistovani_3"/><text:bookmark-start text:name="program_statistickych_zjistovani"/>Program statistických zjišťování<text:bookmark-end text:name="__RefHeading___program_statistickych_zjistovani_3"/><text:bookmark-end text:name="program_statistickych_zjistovani"/></text:h>
      <text:p text:style-name="Text_20_body">Pravidelná roční statistická zjišťování v oblasti kultury provádí <text:a xlink:type="simple" xlink:href="https://www.nipos.cz/centrum-informaci-a-statistik-kultury-%e2%80%a2-odborny-utvar-nipos/" text:style-name="Internet_20_link" text:visited-style-name="Visited_20_Internet_20_Link">NIPOS, útvar Centrum informací a statistik kultury</text:a>  na základě pověření <text:a xlink:type="simple" xlink:href="https://www.mkcr.cz/" text:style-name="Internet_20_link" text:visited-style-name="Visited_20_Internet_20_Link">Ministerstva kultury</text:a> v souladu se <text:a xlink:type="simple" xlink:href="https://www.zakonyprolidi.cz/cs/1995-89" text:style-name="Internet_20_link" text:visited-style-name="Visited_20_Internet_20_Link">zákonem č. 89/1995 Sb.,</text:a> o státní statistické službě, ve znění pozdějších předpisů, s dodržením mezinárodních doporučení. </text:p>
      <text:p text:style-name="Text_20_body">Uvedená statistická šetření jsou realizována podle vyhlášky <text:a xlink:type="simple" xlink:href="https://www.czso.cz/csu/vykazy/program-statistickych-zjistovani-na-rok-2022" text:style-name="Internet_20_link" text:visited-style-name="Visited_20_Internet_20_Link">Program statistických zjišťování, </text:a> kterou na příslušný kalendářní rok vydává <text:a xlink:type="simple" xlink:href="https://www.czso.cz/" text:style-name="Internet_20_link" text:visited-style-name="Visited_20_Internet_20_Link">Český statistický úřad</text:a> vyhláškou, kterou vypracovává v součinnosti s ministerstvy a jinými správními úřady a vyhlásí jej vždy nejpozději do 30. listopadu předcházejícího roku. </text:p>
      <text:p text:style-name="Text_20_body"><text:span text:style-name="Strong_20_Emphasis">V programu se u každého statistického zjišťování uvádí:</text:span></text:p>
      <text:list text:style-name="List_20_1" text:continue-numbering="false">
        <text:list-item>
          <text:p text:style-name="List_20_1_Content_First"> účel statistického zjišťování a jeho obsah,</text:p>
        </text:list-item>
        <text:list-item>
          <text:p text:style-name="List_20_1_Content"> okruh zpravodajských jednotek, které mají zpravodajskou povinnost,</text:p>
        </text:list-item>
        <text:list-item>
          <text:p text:style-name="List_20_1_Content"> způsob statistického zjišťování,</text:p>
        </text:list-item>
        <text:list-item>
          <text:p text:style-name="List_20_1_Content"> periodicita a lhůty k poskytnutí údajů,</text:p>
        </text:list-item>
        <text:list-item>
          <text:p text:style-name="List_20_1_Content_Last"> orgán provádějící statistické zjišťování.</text:p>
        </text:list-item>
      </text:list>
      <text:p text:style-name="Text_20_body"><text:span text:style-name="Emphasis">„Veřejné knihovny jsou významnými institucemi pro uchování kulturního a vědeckého dědictví (archivují vzácné knihovní fondy, zajišťují jejich digitalizaci apod.) a zároveň shromažďují a veřejnosti zpřístupňují produkty současné kultury. V posledních letech veřejné knihovny poskytují stále více i jiné služby než klasické půjčování knih. Mezi ně patří poskytování informací, kulturní a vzdělávací pořady či přístup k internetu. Veřejné knihovny jsou šetřeny ročním výkazem KULT(MK) 12-01.

Mezi nejvýznamnější šetřené ukazatele patří počet knihovních jednotek, registrovaných čtenářů, výpůjček, návštěvníků, zaměstnanců a dále ukazatele hospodaření.“</text:span><text:note text:id="ftn0" text:note-class="footnote"><text:note-citation text:label="1)">1)</text:note-citation><text:note-body><text:p text:style-name="Text_20_body">Poskytovatelé kulturních služeb. <text:span text:style-name="Emphasis">Statistika kultury České republiky</text:span> [online]. Praha: NIPOS [cit. 2022-03-23]. Dostupné z: <text:a xlink:type="simple" xlink:href="https://statistikakultury.cz/poskytovatele-kulturnich-sluzeb/#knihovny" text:style-name="Internet_20_link" text:visited-style-name="Visited_20_Internet_20_Link">https://statistikakultury.cz/poskytovatele-kulturnich-sluzeb/#knihovny</text:a></text:p></text:note-body></text:not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Hlavním východiskem pro analýzu výkonů knihoven jsou statistické výkazy <text:a xlink:type="simple" xlink:href="https://www.czso.cz/csu/vykazy/kult-mk-12-01-rocni-vykaz-o-knihovne_psz_2021" text:style-name="Internet_20_link" text:visited-style-name="Visited_20_Internet_20_Link">Kult (MK) 12-01</text:a> a výroční zprávy (komentáře) k výkonům knihoven.</text:p></table:table-cell></table:table-row></table:table></draw:text-box></draw:frame><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text:a xlink:type="simple" xlink:href="https://www.zakonyprolidi.cz/cs/1995-89" text:style-name="Internet_20_link" text:visited-style-name="Visited_20_Internet_20_Link">Zákonem č. 89/1995 Sb., o státní statistické službě</text:a>,</text:p><text:p text:style-name="Text_20_body"><text:a xlink:type="simple" xlink:href="https://www.zakonyprolidi.cz/cs/2020-466" text:style-name="Internet_20_link" text:visited-style-name="Visited_20_Internet_20_Link">Vyhláška č. 466/2020 Sb., o Programu statistických zjišťování</text:a>,</text:p><text:p text:style-name="Text_20_body"><text:a xlink:type="simple" xlink:href="https://www.czso.cz/csu/vykazy/program-statistickych-zjistovani-na-rok-2022" text:style-name="Internet_20_link" text:visited-style-name="Visited_20_Internet_20_Link">Program statistických zjišťování</text:a>.</text:p></table:table-cell></table:table-row></table:table></draw:text-box></draw:frame><text:span text:style-name="Strong_20_Emphasis">Knihovny provádějí:</text:span></text:p>
      <text:list text:style-name="List_20_1" text:continue-numbering="false">
        <text:list-item>
          <text:p text:style-name="List_20_1_Content_First"> <text:span text:style-name="Strong_20_Emphasis">denní</text:span> statistiku (průběžně)</text:p>
        </text:list-item>
        <text:list-item>
          <text:p text:style-name="List_20_1_Content_Last"> <text:span text:style-name="Strong_20_Emphasis">roční</text:span> statistiku (jedenkrát ročně) </text:p>
        </text:list-item>
      </text:list>
      <text:p text:style-name="Text_20_body">Knihovny muzejní, galerijní, školní atp. vyplňují údaje za svou knihovnu v návaznosti na statistické šetření své organizace (muzea, galerie, školy).</text:p>
      <text:h text:style-name="Heading_20_4" text:outline-level="4"><text:bookmark-start text:name="__RefHeading___denni_statistika_knihovny_4"/><text:bookmark-start text:name="denni_statistika_knihovny"/>Denní statistika knihovny<text:bookmark-end text:name="__RefHeading___denni_statistika_knihovny_4"/><text:bookmark-end text:name="denni_statistika_knihovny"/></text:h>
      <text:h text:style-name="Heading_20_5" text:outline-level="5"><text:bookmark-start text:name="__RefHeading___denik_knihovny_5"/><text:bookmark-start text:name="denik_knihovny"/>Deník knihovny<text:bookmark-end text:name="__RefHeading___denik_knihovny_5"/><text:bookmark-end text:name="denik_knihovny"/></text:h>
      <text:p text:style-name="Text_20_body"><text:a xlink:type="simple" xlink:href="https://ipk.nkp.cz/docs/denik-knihovny-r.-2022-_silny" text:style-name="Internet_20_link" text:visited-style-name="Visited_20_Internet_20_Link">Deník knihovny</text:a> je vydáván ve spolupráci <text:a xlink:type="simple" xlink:href="https://www.nipos.cz/" text:style-name="Internet_20_link" text:visited-style-name="Visited_20_Internet_20_Link">NIPOS</text:a> a <text:a xlink:type="simple" xlink:href="https://text.nkp.cz/o-knihovne/zakladni-informace/zakladni-dokumenty/vizitky/odbor-ki" text:style-name="Internet_20_link" text:visited-style-name="Visited_20_Internet_20_Link">Knihovnického institutu</text:a> NK ČR. Obsahuje formuláře pro vedení průběžné evidence o činnosti knihovny, které pak slouží pro vyplňování ročního statistického výkazu <text:a xlink:type="simple" xlink:href="https://www.statistikakultury.cz/wp-content/uploads/2021/11/V12kni21.pdf" text:style-name="Internet_20_link" text:visited-style-name="Visited_20_Internet_20_Link">KULT (MK) 12-01,</text:a> schváleného <text:a xlink:type="simple" xlink:href="https://www.czso.cz/" text:style-name="Internet_20_link" text:visited-style-name="Visited_20_Internet_20_Link">Českým statistickým úřadem.</text:a></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Deník představuje závazné definice – od obsluhované populace, přes typy výpůjček, aktivit knihovny, elektronické služby až po typy knihoven; udává pokyny k vyplňování jednotlivých sledovaných ukazatelů.</text:p><text:p text:style-name="Text_20_body">Deník veřejné knihovny je určen všem knihovnám (nejen těm, které dosud nepoužívají automatizovaný knihovnický systém). Neautomatizované knihovny do něj zaznamenávají denní statistiku výpůjček a návštěvnosti knihovny, ostatní knihovny mohou používat další části deníku k vedení pomocné evidence (informace o výměnných souborech, kulturních i vzdělávacích aktivitách).</text:p></table:table-cell></table:table-row></table:table></draw:text-box></draw:frame><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 <text:a xlink:type="simple" xlink:href="https://www.zakonyprolidi.cz/cs/1995-89" text:style-name="Internet_20_link" text:visited-style-name="Visited_20_Internet_20_Link">Zákon č. 89/2015 Sb.,</text:a> o státní statistické službě.</text:p><text:p text:style-name="Text_20_body">Povinnost každoročně odevzdávat statistiku vychází ze zákona o státní statistické službě.</text:p></table:table-cell></table:table-row></table:table></draw:text-box></draw:frame></text:p>
      <text:h text:style-name="Heading_20_5" text:outline-level="5"><text:bookmark-start text:name="__RefHeading___faq_z_oblasti_statistiky_6"/><text:bookmark-start text:name="faq_z_oblasti_statistiky"/>FAQ z oblasti statistiky<text:bookmark-end text:name="__RefHeading___faq_z_oblasti_statistiky_6"/><text:bookmark-end text:name="faq_z_oblasti_statistiky"/></text:h>
      <text:p text:style-name="Text_20_body">Pro zájemce, kteří potřebují přesnější výklad jednotlivých pojmů, existuje na stránce Knihovnického institutu NK ČR  <text:a xlink:type="simple" xlink:href="https://ipk.nkp.cz/statistika-pruzkumy-dokumenty/statistiky/stat_faq.htm" text:style-name="Internet_20_link" text:visited-style-name="Visited_20_Internet_20_Link">soubor s otázkami,</text:a>  na které jsou často hledány odpovědi. Otázky jsou tříděny ve struktuře odpovídající  <text:a xlink:type="simple" xlink:href="https://ipk.nkp.cz/statistika-pruzkumy-dokumenty/statistiky/01_stat.htm#kult" text:style-name="Internet_20_link" text:visited-style-name="Visited_20_Internet_20_Link">výkazu Kult (MK) 12-01.
</text:a></text:p>
      <text:h text:style-name="Heading_20_5" text:outline-level="5"><text:bookmark-start text:name="__RefHeading___rocni_sber_statistiky_7"/><text:bookmark-start text:name="rocni_sber_statistiky"/>Roční sběr statistiky<text:bookmark-end text:name="__RefHeading___rocni_sber_statistiky_7"/><text:bookmark-end text:name="rocni_sber_statistiky"/></text:h>
      <text:p text:style-name="Text_20_body">Veřejné knihovny jsou šetřeny ročním výkazem Kult (MK) 12-01. Mezi nejvýznamnější šetřené ukazatele patří počet knihovních jednotek, registrovaných čtenářů, výpůjček, návštěvníků, zaměstnanců a dále ukazatele hospodaření. Výkaz má celkem devět oddílů, do kterých se vpisují podrobné údaje za činnost knihovny v kalendářním roce. </text:p>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Povinnost vyplnit a odevzdat statistiku úplně, přesně a včas má ze zákona každá zpravodajská jednotka (knihovna). </text:p></table:table-cell></table:table-row></table:table></draw:text-box></draw:frame><draw:frame draw:style-name="media" draw:name="Proces sběru statistických dat Legend" text:anchor-type="as-char" draw:z-index="0" svg:width="15.875cm"><draw:text-box><text:p text:style-name="legendcenter"><draw:frame draw:style-name="media" draw:name="Proces sběru statistických dat" text:anchor-type="as-char" draw:z-index="0" svg:width="15.875cm" svg:height="2.25cm"><draw:image xlink:href="Pictures/0d7414fee35e173dda6310331261e8e3.jpg" xlink:type="simple" xlink:show="embed" xlink:actuate="onLoad"/></draw:frame>Proces sběru statistických dat</text:p></draw:text-box></draw:frame></text:p>
      <text:p text:style-name="Text_20_body"><text:span text:style-name="Emphasis">Obr. 19: Proces sběru statistických dat</text:span></text:p>
      <text:p text:style-name="Text_20_body"><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p text:style-name="tablealignleft">Obsluhované knihovny zasílají vyplněný statistický výkaz do pověřené knihovny, která data všech obsluhovaných knihoven a svá vlastní vloží do <text:a xlink:type="simple" xlink:href="https://statistika.nipos.cz/" text:style-name="Internet_20_link" text:visited-style-name="Visited_20_Internet_20_Link">sběrného programu NIPOS.</text:a> Data za svou knihovnu vloží také krajská knihovna.</text:p></table:table-cell></table:table-row></table:table></draw:text-box></draw:frame><draw:frame draw:style-name="media" draw:name="Vstupní stránka – roční výkaz o knihovně Legend" text:anchor-type="as-char" draw:z-index="0" svg:width="15.875cm"><draw:text-box><text:p text:style-name="legendcenter"><draw:frame draw:style-name="media" draw:name="Vstupní stránka – roční výkaz o knihovně" text:anchor-type="as-char" draw:z-index="1" svg:width="15.875cm" svg:height="10.378564154786cm"><draw:image xlink:href="Pictures/7d0bc50b312a41f547042fea218e20bd.jpg" xlink:type="simple" xlink:show="embed" xlink:actuate="onLoad"/></draw:frame>Vstupní stránka – roční výkaz o knihovně</text:p></draw:text-box></draw:frame></text:p>
      <text:p text:style-name="Text_20_body"><text:span text:style-name="Emphasis">Obr. 20: Roční výkaz o knihovně – vstupní stránka</text:span></text:p>
      <text:p text:style-name="Text_20_body"><draw:frame draw:style-name="PluginODTAutoStyle_Frame_25_text_frame" draw:name="Frame7" text:anchor-type="paragraph" svg:width="481.89pt" draw:z-index="0" svg:min-height="1cm"><draw:text-box><table:table table:style-name="Table"><table:table-column table:style-name="odt_auto_style_table_column_7_1"/><table:table-row><table:table-cell office:value-type="string" table:style-name="tablecell"><text:p text:style-name="tablealignleft">Podrobněji o statistice v knihovnách pojednává studijní materiál  <text:a xlink:type="simple" xlink:href="https://www.msvk.cz/data/filemanager/source/studijn%C3%AD%20texty%20pro%20knihovn%C3%ADky/22_%20Zpracov%C3%A1n%C3%AD%20statistick%C3%BDch%20ukazatel%C5%AF%20v%C3%BDkon%C5%AF%20knihoven_%C5%A0ed%C3%A1_2.pdf" text:style-name="Internet_20_link" text:visited-style-name="Visited_20_Internet_20_Link">Zpracování statistických ukazatelů výkonů knihoven včetně kontroly, analýzy a komparace dat.</text:a></text:p></table:table-cell></table:table-row></table:table></draw:text-box></draw:frame></text:p>
      <text:h text:style-name="Heading_20_5" text:outline-level="5"><text:bookmark-start text:name="__RefHeading___stat-excel_8"/><text:bookmark-start text:name="stat-excel"/>STAT-EXCEL<text:bookmark-end text:name="__RefHeading___stat-excel_8"/><text:bookmark-end text:name="stat-excel"/></text:h>
      <text:p text:style-name="Text_20_body">Jde o pomocný program pro sběr a vyhodnocení ročních statistických dat. Je určen krajským a pověřeným knihovnám. Ty do něj vkládají data za svou oblast (data obsluhovaných základních knihoven – obecních, městských i krajské knihovny) a následně je převádějí do sběrného programu NIPOS.</text:p>
      <text:p text:style-name="Text_20_body">Program se skládá z několika vzájemně propojených souborů (PREH, ANAL, NIPOS, TISK). Vložená data se automaticky kopírují do všech souborů. Pro vyhodnocování činnosti knihoven je cenným zdrojem informací soubor ANAL umožňující analýzu dat za oblasti. </text:p>
      <text:p text:style-name="Text_20_body"><draw:frame draw:style-name="PluginODTAutoStyle_Frame_29_text_frame" draw:name="Frame8" text:anchor-type="paragraph" svg:width="481.89pt" draw:z-index="0" svg:min-height="1cm"><draw:text-box><table:table table:style-name="Table"><table:table-column table:style-name="odt_auto_style_table_column_8_1"/><table:table-row><table:table-cell office:value-type="string" table:style-name="tablecell"><text:p text:style-name="tablealignleft">Kromě přehledného ukládání a generování uložených statistických dat umožňuje program jejich vyhodnocení podle standardu veřejných knihovnických a informačních služeb a tisk do formuláře <text:a xlink:type="simple" xlink:href="https://www.statistikakultury.cz/wp-content/uploads/2021/11/V12kni21.pdf" text:style-name="Internet_20_link" text:visited-style-name="Visited_20_Internet_20_Link">Kult (MK) 12-01.</text:a></text:p></table:table-cell></table:table-row></table:table></draw:text-box></draw:frame></text:p>
      <text:h text:style-name="Heading_20_3" text:outline-level="3"><text:bookmark-start text:name="__RefHeading___benchmarking_knihoven_9"/><text:bookmark-start text:name="benchmarking_knihoven"/>Benchmarking knihoven<text:bookmark-end text:name="__RefHeading___benchmarking_knihoven_9"/><text:bookmark-end text:name="benchmarking_knihoven"/></text:h>
      <text:p text:style-name="Text_20_body"><draw:frame draw:style-name="PluginODTAutoStyle_Frame_33_text_frame" draw:name="Frame9" text:anchor-type="paragraph" svg:width="481.89pt" draw:z-index="0" svg:min-height="1cm"><draw:text-box><table:table table:style-name="Table"><table:table-column table:style-name="odt_auto_style_table_column_9_1"/><table:table-row><table:table-cell office:value-type="string" table:style-name="tablecell"><text:p text:style-name="tablealignleft">Benchmarking je moderní nástroj řízení, který prostřednictvím měření výkonů a procesů organizace a jejich systematického porovnávání s výkonem ostatních hledá nejlepší řešení. </text:p></table:table-cell></table:table-row></table:table></draw:text-box></draw:frame>Umožňuje manažerům lépe poznat vnitřní fungování organizace, získat zpětnou vazbu a identifikovat příležitosti ke zlepšení a zároveň efektivní sdílení zkušenosti a nejlepší praxe. Podporuje spolupráci a je významným nástrojem každé <text:a xlink:type="simple" xlink:href="https://managementmania.com/cs/ucici-se-organizace" text:style-name="Internet_20_link" text:visited-style-name="Visited_20_Internet_20_Link">učící se organizace.</text:a></text:p>
      <text:p text:style-name="Text_20_body">V českém prostředí je metoda benchmarkingu využívána v projektu  <text:a xlink:type="simple" xlink:href="https://www.benchmarkingknihoven.cz/" text:style-name="Internet_20_link" text:visited-style-name="Visited_20_Internet_20_Link">Benchmarking knihoven</text:a><text:note text:id="ftn1" text:note-class="footnote"><text:note-citation text:label="2)">2)</text:note-citation><text:note-body><text:p text:style-name="Text_20_body">Podrobné informace o metodě a projektu Benchmarking knihoven jsou k dispozici na webové stránce: Měření výkonu a kvality v knihovnách. <text:span text:style-name="Emphasis">Informace pro knihovny</text:span> [online]. Praha: Národní knihovna ČR, 13.07.2020 [cit. 2022-03-25]. Dostupné z: <text:a xlink:type="simple" xlink:href="https://ipk.nkp.cz/odborne-cinnosti/mereni-vykonu-a-kvality-v-knihovnach-1" text:style-name="Internet_20_link" text:visited-style-name="Visited_20_Internet_20_Link">https://ipk.nkp.cz/odborne-cinnosti/mereni-vykonu-a-kvality-v-knihovnach-1</text:a></text:p></text:note-body></text:note>, který od roku 2006 provozuje <text:a xlink:type="simple" xlink:href="https://www.nkp.cz" text:style-name="Internet_20_link" text:visited-style-name="Visited_20_Internet_20_Link">Národní knihovna ČR.</text:a> Ročně se projektu zúčastní více než 350 knihoven z České republiky i Slovenska. Účast v projektu je ze strany knihoven dobrovolná aktivita.</text:p>
      <text:p text:style-name="Text_20_body">Pro oblast knihoven můžeme benchmarking definovat jako metodu vzájemného srovnávání výkonu a činnosti knihoven, která umožňuje zjišťování nejlepších výsledků a jejich uplatnění ve vlastní činnosti knihovny. Benchmarking nelze zúžit na pouhé jednorázové porovnávání, ale chápeme ho jako <text:span text:style-name="Strong_20_Emphasis">dlouhodobý a opakovaný proces, který motivuje a vede ke zlepšování činnosti knihovny jako celku.</text:span></text:p>
      <text:p text:style-name="Text_20_body"><draw:frame draw:style-name="media" draw:name="Benchmarking knihoven Legend" text:anchor-type="as-char" draw:z-index="0" svg:width="10.583333333333cm"><draw:text-box><text:p text:style-name="legendcenter"><draw:frame draw:style-name="media" draw:name="Benchmarking knihoven" text:anchor-type="as-char" draw:z-index="2" svg:width="10.583333333333cm" svg:height="8.1894841269841cm"><draw:image xlink:href="Pictures/3ba3f6dd952de1ae62bec00df5c76de3.jpg" xlink:type="simple" xlink:show="embed" xlink:actuate="onLoad"/></draw:frame>Benchmarking knihoven</text:p></draw:text-box></draw:frame></text:p>
      <text:p text:style-name="Text_20_body"><text:span text:style-name="Emphasis">Obr. 21: Vstupní stránka projektu Benchmarking knihoven</text:span></text:p>
      <text:p text:style-name="Text_20_body"><text:span text:style-name="Strong_20_Emphasis">Postup benchmarkingu</text:span> lze stručně shrnout do pěti základních kroků:</text:p>
      <text:list text:style-name="List_20_1" text:continue-numbering="false">
        <text:list-item>
          <text:p text:style-name="List_20_1_Content_First"> Analýza vlastních výkonů a situace knihovny: <text:span text:style-name="Strong_20_Emphasis">Jak to děláme my?</text:span></text:p>
        </text:list-item>
        <text:list-item>
          <text:p text:style-name="List_20_1_Content"> Nalezení knihovny pro vzájemné porovnávání, analýza její činnosti: <text:span text:style-name="Strong_20_Emphasis">Jak to dělají oni?</text:span></text:p>
        </text:list-item>
        <text:list-item>
          <text:p text:style-name="List_20_1_Content"> Vzájemné srovnávání, analýza dosažených výsledků, identifikace silných a slabých stránek: <text:span text:style-name="Strong_20_Emphasis">Kdo je v tom nejlepší?</text:span></text:p>
        </text:list-item>
        <text:list-item>
          <text:p text:style-name="List_20_1_Content"> Změny ve vlastní činnosti, využití nových postupů a získaných zkušeností: <text:span text:style-name="Strong_20_Emphasis">Co můžeme využít ve vlastní praxi?</text:span></text:p>
        </text:list-item>
        <text:list-item>
          <text:p text:style-name="List_20_1_Content_Last"> Měření dosažených výsledků, zjištění účinnosti změn:<text:span text:style-name="Strong_20_Emphasis"> Dosáhli jsme změny, zlepšili jsme se?</text:span></text:p>
        </text:list-item>
      </text:list>
      <text:p text:style-name="Text_20_body">Pro vyhodnocování se používají data získaná při ročním sběru statistických dat o knihovně, která jsou ukládána do specializované databáze. </text:p>
      <text:p text:style-name="Text_20_body"><draw:frame draw:style-name="PluginODTAutoStyle_Frame_37_text_frame" draw:name="Frame10" text:anchor-type="paragraph" svg:width="481.89pt" draw:z-index="0" svg:min-height="1cm"><draw:text-box><table:table table:style-name="Table"><table:table-column table:style-name="odt_auto_style_table_column_10_1"/><table:table-row><table:table-cell office:value-type="string" table:style-name="tablecell"><text:p text:style-name="tablealignleft">Základním kritériem pro výpočet výkonových indikátorů pro veřejné knihovny je počet obyvatel v obci.<text:note text:id="ftn2" text:note-class="footnote"><text:note-citation text:label="3)">3)</text:note-citation><text:note-body><text:p text:style-name="Text_20_body">Pro jednotný postup jsou využívány stránky <text:a xlink:type="simple" xlink:href="https://www.mvcr.cz/clanek/informativni-pocty-obyvatel-v-obcich.aspx" text:style-name="Internet_20_link" text:visited-style-name="Visited_20_Internet_20_Link">https://www.mvcr.cz/clanek/informativni-pocty-obyvatel-v-obcich.aspx</text:a>.</text:p></text:note-body></text:note></text:p></table:table-cell></table:table-row></table:table></draw:text-box></draw:frame>Vychází se z předpokladu, že od rozsahu obsluhované populace se odvíjí jak druhové spektrum služeb, tak i jejich objem, tj. knihovny v obci určité velikosti jsou přibližně stejně velké a nabízejí obdobné typy služeb. </text:p>
      <text:p text:style-name="Text_20_body">Zapojené knihovny rozděleny do několika velikostních kategorií podle počtu obyvatel obce či města, ve kterém sídlí. Kategorizace knihoven je totožná s tou, která je používána ve  <text:a xlink:type="simple" xlink:href="https://mkcr.cz/doc/cms_library/2019_metodicky_pokyn_mk_vkis-11473.pdf" text:style-name="Internet_20_link" text:visited-style-name="Visited_20_Internet_20_Link">Standardu VKIS,</text:a> a je doplněna kategorií krajských knihoven.</text:p>
      <text:h text:style-name="Heading_20_4" text:outline-level="4"><text:bookmark-start text:name="__RefHeading___mereni_efektivnosti_vynalozenych_prostredku_ve_verejne_knihovne_10"/><text:bookmark-start text:name="mereni_efektivnosti_vynalozenych_prostredku_ve_verejne_knihovne"/>Měření efektivnosti vynaložených prostředků ve veřejné knihovně<text:bookmark-end text:name="__RefHeading___mereni_efektivnosti_vynalozenych_prostredku_ve_verejne_knihovne_10"/><text:bookmark-end text:name="mereni_efektivnosti_vynalozenych_prostredku_ve_verejne_knihovne"/></text:h>
      <text:p text:style-name="Text_20_body">Činnost veřejných knihoven je financována z veřejných prostředků a v této souvislosti vznikají legitimní otázky, zda jsou finanční prostředky vynakládány efektivně a jaké jsou vlastně ekonomické přínosy knihovnických služeb. Stejně jako všude na světě je naprostá většina služeb knihoven poskytována veřejnosti bezplatně, což je v případě České republiky knihovnám a jejich provozovatelům uloženo knihovním zákonem. Bezplatně ovšem neznamená, že by tyto služby neměly žádné náklady. </text:p>
      <text:p text:style-name="Text_20_body">Pro sledování ekonomické efektivnosti knihovnických služeb mohou české knihovny využít výsledky projektu  <text:a xlink:type="simple" xlink:href="https://www.mlp.cz/cz/o-knihovne/knihovna-v-cislech/roi/" text:style-name="Internet_20_link" text:visited-style-name="Visited_20_Internet_20_Link">Metodika měření hodnoty služeb knihoven,</text:a> na kterém od roku 2011 spolupracují <text:a xlink:type="simple" xlink:href="https://www.mlp.cz/cz/" text:style-name="Internet_20_link" text:visited-style-name="Visited_20_Internet_20_Link">Městská knihovna v Praze,</text:a> <text:a xlink:type="simple" xlink:href="https://fes.upce.cz/" text:style-name="Internet_20_link" text:visited-style-name="Visited_20_Internet_20_Link">Fakulta ekonomicko-správní Univerzity Pardubice</text:a>  a <text:a xlink:type="simple" xlink:href="https://www.ef.umb.sk/" text:style-name="Internet_20_link" text:visited-style-name="Visited_20_Internet_20_Link">Ekonomická fakulta Univerzity Mateja Bela v Banské Bystrici.</text:a>  Projekt je také znám pod zkratkou ROI.<text:note text:id="ftn3" text:note-class="footnote"><text:note-citation text:label="4)">4)</text:note-citation><text:note-body><text:p text:style-name="Text_20_body">Zkratka pro Return On Investments, původně z angličtiny. Jedná se o ekonomický pojem, který vyjadřuje návratnost investice.</text:p></text:note-body></text:note></text:p>
      <text:p text:style-name="Text_20_body"><text:span text:style-name="Strong_20_Emphasis">Cílem projektu je odpovědět na otázky typu:</text:span></text:p>
      <text:list text:style-name="List_20_1" text:continue-numbering="false">
        <text:list-item>
          <text:p text:style-name="List_20_1_Content_First"> Vyplatí se knihovny? </text:p>
        </text:list-item>
        <text:list-item>
          <text:p text:style-name="List_20_1_Content"> Pokud financujeme knihovnu, je to dobrá investice? </text:p>
        </text:list-item>
        <text:list-item>
          <text:p text:style-name="List_20_1_Content_Last"> Není financování knihovny v době internetu ztrátou? </text:p>
        </text:list-item>
      </text:list>
      <text:p text:style-name="Text_20_body"><draw:frame draw:style-name="PluginODTAutoStyle_Frame_41_text_frame" draw:name="Frame11" text:anchor-type="paragraph" svg:width="481.89pt" draw:z-index="0" svg:min-height="1cm"><draw:text-box><table:table table:style-name="Table"><table:table-column table:style-name="odt_auto_style_table_column_11_1"/><table:table-row><table:table-cell office:value-type="string" table:style-name="tablecell"><text:p text:style-name="tablealignleft">Další informace naleznete ve studijním textu <text:a xlink:type="simple" xlink:href="https://www.msvk.cz/data/filemanager/source/studijn%C3%AD%20texty%20pro%20knihovn%C3%ADky/2021/24_Giebisch_Sledovani%20a%20kontrola%20vyvoje%20spokojenosti.pdf" text:style-name="Internet_20_link" text:visited-style-name="Visited_20_Internet_20_Link">Sledování a kontrola vývoje spokojenosti zákazníků knihoven.</text:a></text:p></table:table-cell></table:table-row></table:table></draw:text-box></draw:frame></text:p>
      <text:h text:style-name="Heading_20_2" text:outline-level="2"><text:bookmark-start text:name="__RefHeading___vyrocni_zprava_11"/><text:bookmark-start text:name="vyrocni_zprava"/>Výroční zpráva<text:bookmark-end text:name="__RefHeading___vyrocni_zprava_11"/><text:bookmark-end text:name="vyrocni_zprava"/></text:h>
      <text:p text:style-name="Text_20_body">Výroční zpráva je periodicky se opakující, ucelený dokument poskytující informace o organizaci/knihovně; je jedním z důležitých propagačních materiálů. Jejím úkolem je uceleně, vyváženě a komplexně informovat o vývoji knihovny, její činnosti a postavení.</text:p>
      <text:p text:style-name="Text_20_body">U výroční zprávy je dobré usilovat o co největší stručnost, jednoduchost a přehlednost textu s maximem konkrétních údajů.</text:p>
      <text:p text:style-name="Text_20_body"><draw:frame draw:style-name="PluginODTAutoStyle_Frame_45_text_frame" draw:name="Frame12" text:anchor-type="paragraph" svg:width="481.89pt" draw:z-index="0" svg:min-height="1cm"><draw:text-box><table:table table:style-name="Table"><table:table-column table:style-name="odt_auto_style_table_column_12_1"/><table:table-row><table:table-cell office:value-type="string" table:style-name="tablecell"><text:p text:style-name="tablealignleft">Do výroční zprávy patří jen pravdivé, ověřitelné informace.</text:p></table:table-cell></table:table-row></table:table></draw:text-box></draw:frame><text:span text:style-name="Strong_20_Emphasis">Dobře a včas zpracovaná výroční  zpráva:</text:span></text:p>
      <text:list text:style-name="List_20_1" text:continue-numbering="false">
        <text:list-item>
          <text:p text:style-name="List_20_1_Content_First"> Poskytuje provozovateli knihovny a veřejnosti transparentní přehled o tom, jak knihovna spravuje své finanční prostředky a jaké jsou výsledky její práce. To pomáhá budovat důvěru a vztahy s občany a dalšími zájemci o knihovnu.</text:p>
        </text:list-item>
        <text:list-item>
          <text:p text:style-name="List_20_1_Content"> Umožňuje knihovně zhodnotit svůj výkon, porovnat ho s předchozími obdobími a stanovit si nové cíle. To je klíčové pro zlepšování činnosti a růst knihovny.</text:p>
        </text:list-item>
        <text:list-item>
          <text:p text:style-name="List_20_1_Content"> Je skvělou příležitostí k prezentaci hodnot a poslání knihovny, k seznámení veřejnosti s výsledky důležitých projektů, s událostmi a aktivitami, které podporují vzdělávání, kulturu, komunitní zapojení a další aspekty knihovnické práce.</text:p>
        </text:list-item>
        <text:list-item>
          <text:p text:style-name="List_20_1_Content"> Je nástrojem pro získání podpory a financování. Pokud knihovna představí své úspěchy a přínosy ve strukturované a komplexní formě, může získat podporu od místní samosprávy, sponzorů a dalších potenciálních dárců.</text:p>
        </text:list-item>
        <text:list-item>
          <text:p text:style-name="List_20_1_Content_Last"> Je dokumentem o historii a vývoji knihovny. Zaznamenává, jak se knihovna vyvíjela, měnila a přispívala k rozvoji místní komunity. Je-li zpracovávána pravidelně, po řadu let, je jedinečným dokladem, kronikou knihovny. Výroční zpráva je důležitým nástrojem pro komunikaci, hodnocení, prezentaci hodnot a poslání knihovny a v neposlední řadě i pro získávání podpory.</text:p>
        </text:list-item>
      </text:list>
      <text:h text:style-name="Heading_20_3" text:outline-level="3"><text:bookmark-start text:name="__RefHeading___legislativni_zaklady_12"/><text:bookmark-start text:name="legislativni_zaklady"/>Legislativní základy<text:bookmark-end text:name="__RefHeading___legislativni_zaklady_12"/><text:bookmark-end text:name="legislativni_zaklady"/></text:h>
      <text:p text:style-name="Text_20_body">„<text:span text:style-name="Emphasis">Knihovny jsou nejčastěji zřizovány jako příspěvkové organizace územně samosprávného celku nebo dobrovolného svazku obcí, případně jako organizační složky obce. Část knihoven je zřizována jako <text:a xlink:type="simple" xlink:href="https://www.zakonyprolidi.cz/cs/1991-563#p21" text:style-name="Internet_20_link" text:visited-style-name="Visited_20_Internet_20_Link">součást jiné kulturní organizace nebo oddělení kultury či jiného oddělení územně samosprávných celků</text:a>.</text:span>„</text:p>
      <text:p text:style-name="Text_20_body"><text:span text:style-name="Strong_20_Emphasis">Povinnost zpracovávat výroční zprávu</text:span> mají státní orgány, územní samosprávné celky a jejich orgány a veřejné instituce. </text:p>
      <text:p text:style-name="Text_20_body"><draw:frame draw:style-name="PluginODTAutoStyle_Frame_49_text_frame" draw:name="Frame13" text:anchor-type="paragraph" svg:width="481.89pt" draw:z-index="0" svg:min-height="1cm"><draw:text-box><table:table table:style-name="Table"><table:table-column table:style-name="odt_auto_style_table_column_13_1"/><table:table-row><table:table-cell office:value-type="string" table:style-name="tablecell"><text:p text:style-name="tablealignleft">Veřejnou institucí se rozumí i příspěvková organizace. Proto knihovny se statutem příspěvkové organizace mají zákonnou povinnost každoročně předkládat výroční zprávu.</text:p></table:table-cell></table:table-row></table:table></draw:text-box></draw:frame>Ve výroční zprávě rekapitulují předchozí rok po stránce:</text:p>
      <text:list text:style-name="List_20_1" text:continue-numbering="false">
        <text:list-item>
          <text:p text:style-name="List_20_1_Content_First"> finanční,</text:p>
        </text:list-item>
        <text:list-item>
          <text:p text:style-name="List_20_1_Content"> marketingové,</text:p>
        </text:list-item>
        <text:list-item>
          <text:p text:style-name="List_20_1_Content_Last"> personální.</text:p>
        </text:list-item>
      </text:list>
      <text:p text:style-name="Text_20_body"><draw:frame draw:style-name="PluginODTAutoStyle_Frame_53_text_frame" draw:name="Frame14" text:anchor-type="paragraph" svg:width="481.89pt" draw:z-index="0" svg:min-height="1cm"><draw:text-box><table:table table:style-name="Table"><table:table-column table:style-name="odt_auto_style_table_column_14_1"/><table:table-row><table:table-cell office:value-type="string" table:style-name="tablecell"><text:p text:style-name="tablealignleft">I přesto, že knihovny zřízené jako organizační složky, případně jako oddělení jiné kulturní organizace tuto povinnost nemají, doporučujeme, aby výroční zprávu o své činnosti i tyto knihovny zpracovávaly, a při tom se řídily platnou legislativou.</text:p></table:table-cell></table:table-row></table:table></draw:text-box></draw:frame>Při zpracování výroční zprávy je nezbytné dodržovat:</text:p>
      <text:list text:style-name="List_20_1" text:continue-numbering="false">
        <text:list-item>
          <text:p text:style-name="List_20_1_Content_First"> <text:a xlink:type="simple" xlink:href="https://www.zakonyprolidi.cz/cs/1991-563#p21" text:style-name="Internet_20_link" text:visited-style-name="Visited_20_Internet_20_Link">zákon č. 563/1991 Sb., o účetnictví, § 21</text:a>,</text:p>
        </text:list-item>
        <text:list-item>
          <text:p text:style-name="List_20_1_Content"> <text:a xlink:type="simple" xlink:href="https://www.zakonyprolidi.cz/cs/1999-106#p18" text:style-name="Internet_20_link" text:visited-style-name="Visited_20_Internet_20_Link">zákon č. 106/1999 Sb., o svobodném přístupu k informacím, § 18 odst. 1</text:a>,</text:p>
        </text:list-item>
        <text:list-item>
          <text:p text:style-name="List_20_1_Content_Last"> <text:a xlink:type="simple" xlink:href="https://www.zakonyprolidi.cz/cs/2020-515/zneni-20201226#p3_p3-1-1" text:style-name="Internet_20_link" text:visited-style-name="Visited_20_Internet_20_Link">vyhlášku č. 515/2020 Sb.,</text:a> o struktuře informací zveřejňovaných o povinném subjektu a o osnově popisu úkonů vykonávaných v rámci agendy.</text:p>
        </text:list-item>
      </text:list>
      <text:p text:style-name="Text_20_body">Příspěvkové organizace jsou povinny podle této legislativy postupovat, to znamená zveřejňovat stanovený okruh informací, vyřizovat žádosti o informace a plnit další povinnosti zákonem stanovené.</text:p>
      <text:h text:style-name="Heading_20_3" text:outline-level="3"><text:bookmark-start text:name="__RefHeading___povinne_a_nepovinne_casti_vyrocni_zpravy_13"/><text:bookmark-start text:name="povinne_a_nepovinne_casti_vyrocni_zpravy"/>Povinné a nepovinné části výroční zprávy<text:bookmark-end text:name="__RefHeading___povinne_a_nepovinne_casti_vyrocni_zpravy_13"/><text:bookmark-end text:name="povinne_a_nepovinne_casti_vyrocni_zpravy"/></text:h>
      <text:p text:style-name="Text_20_body">Každá výroční zpráva <text:span text:style-name="Strong_20_Emphasis">povinně</text:span> obsahuje:</text:p>
      <text:list text:style-name="List_20_1" text:continue-numbering="false">
        <text:list-item>
          <text:p text:style-name="List_20_1_Content_First"> formulaci vize, poslání, cílů knihovny, </text:p>
        </text:list-item>
        <text:list-item>
          <text:p text:style-name="List_20_1_Content"> informace o činnosti knihovny, </text:p>
        </text:list-item>
        <text:list-item>
          <text:p text:style-name="List_20_1_Content"> zprávu o hospodaření (příjmy, výdaje, mimorozpočtové zdroje…),</text:p>
        </text:list-item>
        <text:list-item>
          <text:p text:style-name="List_20_1_Content"> organizační strukturu knihovny (oddělení, jména…), </text:p>
        </text:list-item>
        <text:list-item>
          <text:p text:style-name="List_20_1_Content"> poděkování zaměstnancům, spolupracujícím institucím, donátorům a dalším,</text:p>
        </text:list-item>
        <text:list-item>
          <text:p text:style-name="List_20_1_Content"> kontaktní a identifikační údaje, </text:p>
        </text:list-item>
        <text:list-item>
          <text:p text:style-name="List_20_1_Content_Last"> tiráž.</text:p>
        </text:list-item>
      </text:list>
      <text:p text:style-name="Text_20_body">Do výroční zprávy <text:span text:style-name="Strong_20_Emphasis">můžete přidat</text:span>:</text:p>
      <text:list text:style-name="List_20_1" text:continue-numbering="false">
        <text:list-item>
          <text:p text:style-name="List_20_1_Content_First"> úvod,</text:p>
        </text:list-item>
        <text:list-item>
          <text:p text:style-name="List_20_1_Content"> stručnou historii knihovny, </text:p>
        </text:list-item>
        <text:list-item>
          <text:p text:style-name="List_20_1_Content"> záměry organizace pro další rok, </text:p>
        </text:list-item>
        <text:list-item>
          <text:p text:style-name="List_20_1_Content_Last"> informaci o spolupráci s jinými organizacemi, o členství v mezinárodních a celorepublikových organizacích.</text:p>
        </text:list-item>
      </text:list>
      <text:p text:style-name="Text_20_body">Poskytování informací dle <text:a xlink:type="simple" xlink:href="https://www.zakonyprolidi.cz/cs/1999-106#p18" text:style-name="Internet_20_link" text:visited-style-name="Visited_20_Internet_20_Link">§ 18 zákona č. 106/1999 Sb.</text:a> (dále infozákon)</text:p>
      <text:p text:style-name="Text_20_body"><draw:frame draw:style-name="PluginODTAutoStyle_Frame_57_text_frame" draw:name="Frame15" text:anchor-type="paragraph" svg:width="481.89pt" draw:z-index="0" svg:min-height="1cm"><draw:text-box><table:table table:style-name="Table"><table:table-column table:style-name="odt_auto_style_table_column_15_1"/><table:table-row><table:table-cell office:value-type="string" table:style-name="tablecell"><text:p text:style-name="tablealignleft">Každý povinný subjekt musí vždy <text:span text:style-name="Strong_20_Emphasis">do 1. března</text:span> zveřejnit výroční zprávu za předcházející kalendářní rok o své činnosti v oblasti poskytování informací podle tohoto zákona.</text:p></table:table-cell></table:table-row></table:table></draw:text-box></draw:frame><text:span text:style-name="Strong_20_Emphasis">Údaje:</text:span></text:p>
      <text:list text:style-name="Numbering_20_1" text:continue-numbering="false">
        <text:list-item>
          <text:p text:style-name="Numbering_20_1_Content_First"> počet podaných žádostí o informace a počet vydaných rozhodnutí o odmítnutí žádosti,</text:p>
        </text:list-item>
        <text:list-item>
          <text:p text:style-name="Numbering_20_1_Content"> počet podaných odvolání proti rozhodnutí,</text:p>
        </text:list-item>
        <text:list-item>
          <text:p text:style-name="Numbering_20_1_Content"> opis podstatných částí každého rozsudku soudu ve věci přezkoumání zákonnosti rozhodnutí povinného subjektu o odmítnutí žádosti o poskytnutí informace a přehled všech výdajů, které povinný subjekt vynaložil v souvislosti se soudními řízeními o právech a povinnostech podle tohoto zákona, a to včetně nákladů na své vlastní zaměstnance a nákladů na právní zastoupení,</text:p>
        </text:list-item>
        <text:list-item>
          <text:p text:style-name="Numbering_20_1_Content"> výčet poskytnutých výhradních licencí, včetně odůvodnění nezbytnosti poskytnutí výhradní licence,</text:p>
        </text:list-item>
        <text:list-item>
          <text:p text:style-name="Numbering_20_1_Content"> počet stížností podaných podle § 16a, důvody jejich podání a stručný popis způsobu jejich vyřízení,</text:p>
        </text:list-item>
        <text:list-item>
          <text:p text:style-name="Numbering_20_1_Content_Last"> další informace vztahující se k uplatňování tohoto zákona.</text:p>
        </text:list-item>
      </text:list>
      <text:p text:style-name="Text_20_body"><text:span text:style-name="Strong_20_Emphasis">Připomínáme:</text:span></text:p>
      <text:list text:style-name="List_20_1" text:continue-numbering="false">
        <text:list-item>
          <text:p text:style-name="List_20_1_Content_First"> zprávu jsou povinné subjekty povinny zveřejnit i v situaci, kdy v kalendářním roce knihovna neobdržela a nevyřizovala žádnou žádost o informace,</text:p>
        </text:list-item>
        <text:list-item>
          <text:p text:style-name="List_20_1_Content_Last"> formát není stanoven, ale zpráva podle zákona č. 106/1999 Sb. musí obsahovat všechny náležitosti, které infozákon stanoví. </text:p>
        </text:list-item>
      </text:list>
      <text:p text:style-name="Text_20_body"><text:span text:style-name="Strong_20_Emphasis">Pro zpracování výroční zprávy použijte:</text:span></text:p>
      <text:list text:style-name="List_20_1" text:continue-numbering="false">
        <text:list-item>
          <text:p text:style-name="List_20_1_Content_First"> Roční výkaz o knihovně – Kult (MK) 12-01,</text:p>
        </text:list-item>
        <text:list-item>
          <text:p text:style-name="List_20_1_Content"> data z automatizovaného knihovního systému,</text:p>
        </text:list-item>
        <text:list-item>
          <text:p text:style-name="List_20_1_Content"> data z benchmarkingu knihoven,</text:p>
        </text:list-item>
        <text:list-item>
          <text:p text:style-name="List_20_1_Content_Last"> výroční zprávu z předchozího roku.</text:p>
        </text:list-item>
      </text:list>
      <text:p text:style-name="Text_20_body"><draw:frame draw:style-name="PluginODTAutoStyle_Frame_61_text_frame" draw:name="Frame16" text:anchor-type="paragraph" svg:width="481.89pt" draw:z-index="0" svg:min-height="1cm"><draw:text-box><table:table table:style-name="Table"><table:table-column table:style-name="odt_auto_style_table_column_16_1"/><table:table-row><table:table-cell office:value-type="string" table:style-name="tablecell"><text:p text:style-name="tablealignleft">Projděte také tiskové zprávy, články a publikační výstupy o vaší činnosti. Připomenete si, co se u vás v knihovně za minulý rok všechno uskutečnilo.</text:p></table:table-cell></table:table-row></table:table></draw:text-box></draw:frame></text:p>
      <text:h text:style-name="Heading_20_3" text:outline-level="3"><text:bookmark-start text:name="__RefHeading___komu_je_vyrocni_zprava_urcena_14"/><text:bookmark-start text:name="komu_je_vyrocni_zprava_urcena"/>Komu je výroční zpráva určena<text:bookmark-end text:name="__RefHeading___komu_je_vyrocni_zprava_urcena_14"/><text:bookmark-end text:name="komu_je_vyrocni_zprava_urcena"/></text:h>
      <text:p text:style-name="Text_20_body">Výroční zprávu zpracováváte nejen na základě legislativní povinnosti, ale také s myšlenkou, že může být zajímavá především pro:</text:p>
      <text:list text:style-name="List_20_1" text:continue-numbering="false">
        <text:list-item>
          <text:p text:style-name="List_20_1_Content_First"> zřizovatele/provozovatele knihovny,</text:p>
        </text:list-item>
        <text:list-item>
          <text:p text:style-name="List_20_1_Content"> spolupracující organizace, </text:p>
        </text:list-item>
        <text:list-item>
          <text:p text:style-name="List_20_1_Content"> zaměstnance, </text:p>
        </text:list-item>
        <text:list-item>
          <text:p text:style-name="List_20_1_Content"> sponzory, dárce, donátory,</text:p>
        </text:list-item>
        <text:list-item>
          <text:p text:style-name="List_20_1_Content"> kolegy z jiných knihoven,</text:p>
        </text:list-item>
        <text:list-item>
          <text:p text:style-name="List_20_1_Content_Last"> veřejnost, případně zájemce ucházející se o práci v knihovně.</text:p>
        </text:list-item>
      </text:list>
      <text:p text:style-name="Text_20_body"><draw:frame draw:style-name="PluginODTAutoStyle_Frame_65_text_frame" draw:name="Frame17" text:anchor-type="paragraph" svg:width="481.89pt" draw:z-index="0" svg:min-height="1cm"><draw:text-box><table:table table:style-name="Table"><table:table-column table:style-name="odt_auto_style_table_column_17_1"/><table:table-row><table:table-cell office:value-type="string" table:style-name="tablecell"><text:p text:style-name="tablealignleft">Výroční zprávy archivujte. Výroční zprávy se nikdy neskartují.</text:p></table:table-cell></table:table-row></table:table></draw:text-box></draw:frame>Některé větší knihovny se statutem příspěvkové organizace zpracovávají výroční zprávu také jako dokument určený široké veřejnosti (například Národní knihovna ČR, krajské knihovny…). Výroční zpráva tak získává charakter veřejně šířené monografie, to znamená, že je jí přiděleno číslo ISBN a odevzdává se povinný výtisk v souladu se zákonem o neperiodických publikacích.</text:p>
      <text:h text:style-name="Heading_20_3" text:outline-level="3"><text:bookmark-start text:name="__RefHeading___kdo_zpracovava_vyrocni_zpravu_15"/><text:bookmark-start text:name="kdo_zpracovava_vyrocni_zpravu"/>Kdo zpracovává výroční zprávu<text:bookmark-end text:name="__RefHeading___kdo_zpracovava_vyrocni_zpravu_15"/><text:bookmark-end text:name="kdo_zpracovava_vyrocni_zpravu"/></text:h>
      <text:p text:style-name="Text_20_body">Za zpracování výroční zprávy odpovídá ředitel/ka nebo vedoucí knihovny. Podklady pro výroční zprávu připravuje předem dohodnutý tým.</text:p>
      <text:h text:style-name="Heading_20_3" text:outline-level="3"><text:bookmark-start text:name="__RefHeading___terminy_a_zpusob_zverejneni_16"/><text:bookmark-start text:name="terminy_a_zpusob_zverejneni"/>Termíny a způsob zveřejnění<text:bookmark-end text:name="__RefHeading___terminy_a_zpusob_zverejneni_16"/><text:bookmark-end text:name="terminy_a_zpusob_zverejneni"/></text:h>
      <text:p text:style-name="Text_20_body"><draw:frame draw:style-name="PluginODTAutoStyle_Frame_69_text_frame" draw:name="Frame18" text:anchor-type="paragraph" svg:width="481.89pt" draw:z-index="0" svg:min-height="1cm"><draw:text-box><table:table table:style-name="Table"><table:table-column table:style-name="odt_auto_style_table_column_18_1"/><table:table-row><table:table-cell office:value-type="string" table:style-name="tablecell"><text:p text:style-name="tablealignleft">Výroční zpráva se zpracovává za předcházející kalendářní rok a musí být knihovnou (povinným subjektem) zveřejněna do 1. března následujícího roku. 
Výroční zprávy musí být veřejně dostupné vždy za poslední dva roky.</text:p></table:table-cell></table:table-row></table:table></draw:text-box></draw:frame><text:span text:style-name="Strong_20_Emphasis">Schvalování výroční zprávy:</text:span></text:p>
      <text:p text:style-name="Text_20_body">Výroční zprávu schvaluje:</text:p>
      <text:list text:style-name="List_20_1" text:continue-numbering="false">
        <text:list-item>
          <text:p text:style-name="List_20_1_Content_First"> vedení knihovny,</text:p>
        </text:list-item>
        <text:list-item>
          <text:p text:style-name="List_20_1_Content_Last"> vedení obce (rada obce, starosta…).</text:p>
        </text:list-item>
      </text:list>
      <text:p text:style-name="Text_20_body"><text:span text:style-name="Strong_20_Emphasis">Výroční zpráva se zveřejňuje:</text:span></text:p>
      <text:list text:style-name="List_20_1" text:continue-numbering="false">
        <text:list-item>
          <text:p text:style-name="List_20_1_Content_First"> prostřednictvím dálkového přístupu (na webu/webových stránkách knihovny),</text:p>
        </text:list-item>
        <text:list-item>
          <text:p text:style-name="List_20_1_Content"> v tištěné podobě (výtisky pro veřejnost, archiv, výtisky k rozeslání),</text:p>
        </text:list-item>
        <text:list-item>
          <text:p text:style-name="List_20_1_Content_Last"> na web/webovou stránku vložte text převedený do formátu pdf.</text:p>
        </text:list-item>
      </text:list>
      <text:p text:style-name="Text_20_body"><draw:frame draw:style-name="PluginODTAutoStyle_Frame_73_text_frame" draw:name="Frame19" text:anchor-type="paragraph" svg:width="481.89pt" draw:z-index="0" svg:min-height="1cm"><draw:text-box><table:table table:style-name="Table"><table:table-column table:style-name="odt_auto_style_table_column_19_1"/><table:table-row><table:table-cell office:value-type="string" table:style-name="tablecell"><text:p text:style-name="tablealignleft">Další užitečné zdroje vztahující se k obsahu této kapitoly najdete v <text:a xlink:type="simple" xlink:href="https://prirucka.osvobozena-knihovna.cz/rizeni/priloha_11_statistika" text:style-name="Internet_20_link" text:visited-style-name="Visited_20_Internet_20_Link">příloze 11</text:a>.</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rizeni:statistika</dc:title>
  </office:meta>
</office:document-meta>
</file>