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tistika:stat_excel"/><text:bookmark-start text:name="__RefHeading___stat-excel_1"/><text:bookmark-start text:name="stat-excel"/>8. STAT-EXCEL<text:bookmark-end text:name="__RefHeading___stat-excel_1"/><text:bookmark-end text:name="stat-excel"/></text:h>
      <text:p text:style-name="Text_20_body">Sběrný program s názvem STAT-EXCEL je určen především pro knihovny pověřené výkonem regionálních funkcí, které pracují s informacemi o knihovnách v rámci svého regionu.33 Program umožňuje komplexní automatizované zpracování agendy knihovnické statistiky na úrovni okresní/oblastní i krajské, lze z něj vytisknout také formulář Kult (MK) 12-01. </text:p>
      <text:p text:style-name="Text_20_body">Výhodou je každoroční aktualizace programu a zapracování změn, ale hlavně možnost získání hodnocení Standardu VKIS za příslušný kalendářní rok.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UPOZORNĚNÍ</text:span></text:p><text:p text:style-name="Text_20_body">Program mohou využívat pouze knihovny, které si jej zakoupily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atistika:stat_excel</dc:title>
  </office:meta>
</office:document-meta>
</file>